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рокурор-восточного-административного-округа-города-москвы-разъясняет-до-конца-2026-года-продлеваются-правомочия-правительства-устанавливать-особенности-начисления-пени-в-случае-неполного-и-или-несвоевременного-внесения-коммунальных-платежей"/>Прокурор Восточного административного округа города Москвы разъясняет, до конца 2026 года продлеваются правомочия Правительства устанавливать особенности начисления пени в случае неполного и (или) несвоевременного внесения коммунальных платежей<text:bookmark-end text:name="прокурор-восточного-административного-округа-города-москвы-разъясняет-до-конца-2026-года-продлеваются-правомочия-правительства-устанавливать-особенности-начисления-пени-в-случае-неполного-и-или-несвоевременного-внесения-коммунальных-платежей"/></text:h>
      <text:p text:style-name="First_20_paragraph">10.02.2025</text:p>
      <text:p text:style-name="Text_20_body">Федеральным законом от 03.02.2025 № 6-ФЗ внесены изменения в статью 173 Жилищного кодекса Российской Федерации и отдельные законодательные акты Российской Федерации</text:p>
      <text:p text:style-name="Text_20_body">На основании статьи 9 Федерального закона от 14 марта 2022 г. № 58-ФЗ Правительством установлены особенности регулирования жилищных отношений, предусматривающие, в частности, использование пониженной ставки для начисления пени в случае неполного и (или) несвоевременного внесения платы за жилое помещение и коммунальные услуги, взносов на капитальный ремонт.</text:p>
      <text:p text:style-name="Text_20_body">После вступления в силу настоящего закона Правительство сможет продлить применение указанных особенностей или установить новые на период с 1 января 2025 года до 2026 года включительно.</text:p>
      <text:p text:style-name="Text_20_body">Кроме того, законом предусмотрено увеличение установленного частью 8 статьи 173 ЖК РФ минимального уровня собираемости взносов граждан на капитальный ремонт на специальных счетах с 50 до 60 процентов. Напомним, что в случае, если такой уровень не будет достигнут, средства, находящиеся на специальном счете, могут быть в установленном порядке переведены на счет регионального оператора.</text:p>
      <text:p text:style-name="Text_20_body"><text:line-break/></text:p>
      <text:p text:style-name="Text_20_body">Адрес страницы: <text:a xlink:type="simple" xlink:href="http://bogorodskoe.mos.ru/security_and_law_and_order/detail/12798749.html" office:name=""><text:span text:style-name="Definition">http://bogorodskoe.mos.ru/security_and_law_and_order/detail/12798749.html</text:span></text:a></text:p>
      <text:p text:style-name="Text_20_body"><text:a xlink:type="simple" xlink:href="http://bogorodskoe.mos.ru" office:name=""><text:span text:style-name="Definition">Управа района Богородск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2-10T06:38:14Z</meta:creation-date>
    <dc:date>2025-02-10T06:38:14Z</dc:date>
  </office:meta>
</office:document-meta>
</file>