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осточного-административного-округа-города-москвы-разъясняет-в-закон-об-осаго-внесены-изменения-позволяющие-оформить-извещение-о-дтп-в-электронном-виде-через-сайт-страховой-компании"/>Прокурор Восточного административного округа города Москвы разъясняет, в Закон об ОСАГО внесены изменения, позволяющие оформить извещение о ДТП в электронном виде через сайт страховой компании<text:bookmark-end text:name="прокурор-восточного-административного-округа-города-москвы-разъясняет-в-закон-об-осаго-внесены-изменения-позволяющие-оформить-извещение-о-дтп-в-электронном-виде-через-сайт-страховой-компании"/></text:h>
      <text:p text:style-name="First_20_paragraph">10.02.2025</text:p>
      <text:p text:style-name="Text_20_body">Федеральным законом от 03.02.2025 № 7-ФЗ внесены изменения в статьи 11.1 и 17 Федерального закона "Об обязательном страховании гражданской ответственности владельцев транспортных средств"</text:p>
      <text:p text:style-name="Text_20_body">Установлено, что извещение о дорожно-транспортном происшествии в виде электронного документа может быть составлено по форме, установленной Банком России, с использованием Единого портала госуслуг, официального сайта страховщика или мобильного приложения страховщика при наличии у него соответствующей технической возможности либо с использованием информационных систем профессионального объединения страховщиков.</text:p>
      <text:p text:style-name="Text_20_body">Доступ к официальному сайту страховщика и к информационным системам профессионального объединения страховщиков может осуществляться в том числе с использованием ЕСИА.</text:p>
      <text:p text:style-name="Text_20_body">Федеральный закон вступает в силу со дня его официального опубликования.</text:p>
      <text:p text:style-name="Text_20_body"><text:line-break/></text:p>
      <text:p text:style-name="Text_20_body">Адрес страницы: <text:a xlink:type="simple" xlink:href="http://bogorodskoe.mos.ru/security_and_law_and_order/bezopasnost/detail/12798752.html" office:name=""><text:span text:style-name="Definition">http://bogorodskoe.mos.ru/security_and_law_and_order/bezopasnost/detail/1279875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0T06:37:54Z</meta:creation-date>
    <dc:date>2025-02-10T06:37:54Z</dc:date>
  </office:meta>
</office:document-meta>
</file>