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разъясняет-постановлением-конституционного-суда-рф-от-31.01.2025-4-п-не-противоречащим-конституции-рф-признан-пункт-1-статьи-1085-гк-рф"/>Прокурор Восточного административного округа города Москвы разъясняет, постановлением Конституционного Суда РФ от 31.01.2025 № 4-П" не противоречащим Конституции РФ признан пункт 1 статьи 1085 ГК РФ<text:bookmark-end text:name="прокурор-восточного-административного-округа-города-москвы-разъясняет-постановлением-конституционного-суда-рф-от-31.01.2025-4-п-не-противоречащим-конституции-рф-признан-пункт-1-статьи-1085-гк-рф"/></text:h>
      <text:p text:style-name="First_20_paragraph">10.02.2025</text:p>
      <text:p text:style-name="Text_20_body">Не противоречащим Конституции РФ признан пункт 1 статьи 1085 ГК РФ, поскольку по своему конституционно-правовому смыслу в системе действующего правового регулирования он не дает оснований для отказа в возмещении разумных и обоснованных расходов, понесенных на лечение лицом, которое могло получить лечение повреждения здоровья бесплатно в рамках программы обязательного медицинского страхования, но избрало платное лечение, соответствующее клиническим рекомендациям, в случаях, когда иное повлекло (могло повлечь) для его здоровья неблагоприятные последствия.</text:p>
      <text:p text:style-name="Text_20_body">Конституционный Суд, в частности, указал, что специфика отношений по возмещению вреда здоровью предполагает индивидуализацию нуждаемости гражданина в том или ином лечении, которая может различаться в зависимости от особенностей организма потерпевшего: его возраста, состояния здоровья, наличия сопутствующих заболеваний, влияющих на выбор способа лечения, и т.д. Поэтому нуждаемость в том или ином виде лечения всегда должна определяться с учетом указанных особенностей, а размер расходов на лечение конкретного потерпевшего должен быть разумным и обоснованным, что может быть определено судом исходя из обычной стоимости этого лечения в конкретной местности и при прочих аналогичных обстоятельствах. С учетом изложенного оспариваемое законоположение предполагает возмещение лишь необходимых фактических расходов.</text:p>
      <text:p text:style-name="Text_20_body">При решении вопроса о возмещении расходов на лечение и иных дополнительных расходов потерпевшего необходимо исходить из общих критериев их разумности и обоснованности.</text:p>
      <text:p text:style-name="Text_20_body"><text:line-break/></text:p>
      <text:p text:style-name="Text_20_body">Адрес страницы: <text:a xlink:type="simple" xlink:href="http://bogorodskoe.mos.ru/security_and_law_and_order/bezopasnost/detail/12798755.html" office:name=""><text:span text:style-name="Definition">http://bogorodskoe.mos.ru/security_and_law_and_order/bezopasnost/detail/1279875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0T06:37:36Z</meta:creation-date>
    <dc:date>2025-02-10T06:37:36Z</dc:date>
  </office:meta>
</office:document-meta>
</file>