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трудники-госавтоинспекции-увд-по-вао-совместно-с-председателем-общественного-совета-приняли-участи-в-благотворительной-акции"/>Сотрудники Госавтоинспекции УВД по ВАО совместно с председателем Общественного совета приняли участи в благотворительной акции<text:bookmark-end text:name="сотрудники-госавтоинспекции-увд-по-вао-совместно-с-председателем-общественного-совета-приняли-участи-в-благотворительной-акции"/></text:h>
      <text:p text:style-name="First_20_paragraph">11.02.2025</text:p>
      <text:p text:style-name="Text_20_body">Начальник отдела Госавтоиспекции УВД по ВАО ГУ МВД России по г. Москве полковник полиции Максим Сушков, сотрудник пропаганды майор полиции Евгений Орлов и инспектор по делам несовершеннолетних ОМВД России по району Вешняки лейтенант полиции Анна Романченко провели экскурсию в подразделениях Госавтоинспекции для ребят, мечтающих в будущем стать дорожными полицейскими.</text:p>
      <text:p text:style-name="Text_20_body">Евгений Орлов показал детям все здание, рассказал историю создания Госавтоинспекции и показал, какие раньше были виды служебного автотранспорта. Школьников провели по кабинетам, познакомили с сотрудниками дежурной части. От них ребята узнали, как разыскивают участников дорожно-транспортного происшествия, которые скрылись с места преступления.</text:p>
      <text:p text:style-name="Text_20_body">Антон Петров провел мастер - класс по управлению жезлом, школьники узнали, какие знаки используют на дорогах регулировщики и как их расшифровать, а также попробовали себя в роли инспекторов.</text:p>
      <text:p text:style-name="Text_20_body">Максим Сушков подарил ребятам памятные подарки и полезные сувениры.</text:p>
      <text:p text:style-name="Text_20_body">В конце ребят прокатили на полицейской машине, ребята узнали, чем внутри оснащен служебный автомобиль.</text:p>
      <text:p text:style-name="Text_20_body">В завершение мальчики поблагодарили сотрудников полиции за столь познавательную и увлекательную экскурсию, пообещав соблюдать все правила дорожного движения. Они были очень рады, что их мечта сбылась, и после окончания университета будут рады служить в органах внутренних дел.</text:p>
      <text:p text:style-name="Text_20_body"><text:line-break/></text:p>
      <text:p text:style-name="Text_20_body"><text:a xlink:type="simple" xlink:href="/11.02%20—%20копия.jpeg" office:name=""><text:span text:style-name="Definition">Фото 1</text:span></text:a> <text:a xlink:type="simple" xlink:href="/11.02_1%20—%20копия.jpeg" office:name=""><text:span text:style-name="Definition">Фото 2</text:span></text:a> <text:a xlink:type="simple" xlink:href="/11.02_2%20—%20копия.jpeg" office:name=""><text:span text:style-name="Definition">Фото 3</text:span></text:a> <text:a xlink:type="simple" xlink:href="/11.02_3%20—%20копия.jpeg" office:name=""><text:span text:style-name="Definition">Фото 4</text:span></text:a></text:p>
      <text:p text:style-name="Text_20_body"><text:line-break/></text:p>
      <text:p text:style-name="Text_20_body">Адрес страницы: <text:a xlink:type="simple" xlink:href="http://bogorodskoe.mos.ru/security_and_law_and_order/detail/12801172.html" office:name=""><text:span text:style-name="Definition">http://bogorodskoe.mos.ru/security_and_law_and_order/detail/1280117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2-11T06:19:52Z</meta:creation-date>
    <dc:date>2025-02-11T06:19:52Z</dc:date>
  </office:meta>
</office:document-meta>
</file>