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итоги-мероприятия-пешеход"/>Итоги мероприятия «Пешеход»<text:bookmark-end text:name="итоги-мероприятия-пешеход"/></text:h>
      <text:p text:style-name="First_20_paragraph">04.03.2025</text:p>
      <text:p text:style-name="Text_20_body"><text:span text:style-name="T1">27 февраля Госавтоинспекцией на востоке Москвы проведено профилактическое мероприятие «Пешеход».</text:span></text:p>
      <text:p text:style-name="Text_20_body">За время рейда автоинспекторами пресечено более 230 нарушений Правил дорожного движения водителями и пешеходами.</text:p>
      <text:p text:style-name="Text_20_body">Водители транспортных средств допустили 82 нарушения, связанных с непредоставлением преимущества движению пешеходов.</text:p>
      <text:p text:style-name="Text_20_body">Пешие участники дорожного движения нарушили Правила 150 раз.</text:p>
      <text:p text:style-name="Text_20_body">Инспекторы ДПС уделили особое внимание таким нарушениям, как непредоставление преимущества в движении пешеходам, переход улиц в неположенном месте и на запрещающий сигнал светофора.</text:p>
      <text:p text:style-name="Text_20_body">Водителям напомнили о необходимости быть внимательнее к пешеходам и заблаговременно снижать скорость перед пешеходными переходами. С юными участниками дорожного движения и их родителями провели разъяснительные беседы о правилах безопасного поведения на улицах и дорогах города, а также рассказали о важности использования световозвращающих элементов.</text:p>
      <text:p text:style-name="Text_20_body"><text:a xlink:type="simple" xlink:href="/Пешеход%20—%20копия.jpeg" office:name=""><text:span text:style-name="Definition">Фото 1</text:span></text:a></text:p>
      <text:p text:style-name="Text_20_body"><text:line-break/></text:p>
      <text:p text:style-name="Text_20_body">Адрес страницы: <text:a xlink:type="simple" xlink:href="http://bogorodskoe.mos.ru/security_and_law_and_order/detail/12837932.html" office:name=""><text:span text:style-name="Definition">http://bogorodskoe.mos.ru/security_and_law_and_order/detail/1283793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3-05T23:55:32Z</meta:creation-date>
    <dc:date>2025-03-05T23:55:32Z</dc:date>
  </office:meta>
</office:document-meta>
</file>