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ей-москвы-подведены-итоги-рейда-трезвый-водитель"/>Госавтоинспекцией Москвы подведены итоги рейда «Трезвый водитель»<text:bookmark-end text:name="госавтоинспекцией-москвы-подведены-итоги-рейда-трезвый-водитель"/></text:h>
      <text:p text:style-name="First_20_paragraph">12.03.2025</text:p>
      <text:p text:style-name="Text_20_body">По итогам мероприятия, прошедшего с 7 по 9 марта, сотрудниками подразделений Госавтоинспекции столицы пресечено 280 фактов управления транспортными средствами нетрезвыми водителями, в числе которых 64 водителя находились в состоянии алкогольного опьянения, 201 водитель отказался от прохождения процедуры медицинского освидетельствования. Также 15 водителей задержаны по признакам преступления, ответственность за которое предусмотрена статьей 264.1 Уголовного кодекса Российской Федерац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detail/12852941.html" office:name=""><text:span text:style-name="Definition">http://bogorodskoe.mos.ru/security_and_law_and_order/detail/1285294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07:36:44Z</meta:creation-date>
    <dc:date>2025-03-25T07:36:44Z</dc:date>
  </office:meta>
</office:document-meta>
</file>