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госавтоинспекции-москвы-напоминают-участникам-дорожного-движения-о-правилах-езды-на-электросамокатах"/>Сотрудники Госавтоинспекции Москвы напоминают участникам дорожного движения о правилах езды на электросамокатах<text:bookmark-end text:name="сотрудники-госавтоинспекции-москвы-напоминают-участникам-дорожного-движения-о-правилах-езды-на-электросамокатах"/></text:h>
      <text:p text:style-name="First_20_paragraph">05.05.2025</text:p>
      <text:p text:style-name="Text_20_body"><text:span text:style-name="T1">Основная цель мероприятий - повышение осведомлённости граждан о правилах использования СИМ и профилактики дорожно-транспортных происшествий с их участием.</text:span></text:p>
      <text:p text:style-name="Text_20_body">Автоинспекторы напомнили взрослым и детям основы ПДД, которые необходимо соблюдать во время поездки на электросамокатах, в частности, о правилах пересечения проезжей части, допустимой скорости движения и приоритетах пешехода. Также полицейские проконтролировали горожан, как они пользуются сервисом кикшеринга</text:p>
      <text:p text:style-name="Text_20_body">В качестве информационного материала автоинспекторы используют тематические листовки, разработанные Управлением Госавтоинспекции столицы и Комитетом общественных связей и молодёжной политики Москвы.</text:p>
      <text:p text:style-name="Text_20_body"><text:a xlink:type="simple" xlink:href="/Правила%20езды%20на%20электросамокатах%20—%20копия.jpeg" office:name=""><text:span text:style-name="Definition">Фото 1</text:span></text:a> <text:a xlink:type="simple" xlink:href="/Правила%20езды%20на%20электросамокатах1%20—%20копия.jpeg" office:name=""><text:span text:style-name="Definition">Фото 2</text:span></text:a></text:p>
      <text:p text:style-name="Text_20_body"><text:line-break/></text:p>
      <text:p text:style-name="Text_20_body">Адрес страницы: <text:a xlink:type="simple" xlink:href="http://bogorodskoe.mos.ru/security_and_law_and_order/detail/12948992.html" office:name=""><text:span text:style-name="Definition">http://bogorodskoe.mos.ru/security_and_law_and_order/detail/1294899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5T17:07:34Z</meta:creation-date>
    <dc:date>2025-05-05T17:07:34Z</dc:date>
  </office:meta>
</office:document-meta>
</file>