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-преддверии-летних-каникул-госавтоинспекция-москвы-проведет-общегородское-профилактическое-мероприятие-здравствуй-лето"/>В преддверии летних каникул Госавтоинспекция Москвы проведет общегородское профилактическое мероприятие «Здравствуй, лето!»<text:bookmark-end text:name="в-преддверии-летних-каникул-госавтоинспекция-москвы-проведет-общегородское-профилактическое-мероприятие-здравствуй-лето"/></text:h>
      <text:p text:style-name="First_20_paragraph">16.05.2025</text:p>
      <text:p text:style-name="Text_20_body"><text:span text:style-name="T1">В целях профилактики детского дорожно-транспортного травматизма и повышения безопасности дорожного движения с 20 по 27 мая 2025 года на территории города Москвы пройдет профилактическое мероприятие «Здравствуй, лето!».</text:span></text:p>
      <text:p text:style-name="Text_20_body">Совсем скоро начнутся долгожданные летние каникулы, а значит, самое время напомнить детям и взрослым о дорожной безопасности. С 20 по 27 мая в Москве сотрудники Госавтоинспекции проведут различные мероприятия, направленные на информирование населения о неукоснительном соблюдении требований дорожной дисциплины в период летних каникул.</text:p>
      <text:p text:style-name="Text_20_body">Автоинспекторы проведут профилактические мероприятия со школьниками и их родителями, в том числе с использованием дистанционных технологий.</text:p>
      <text:p text:style-name="Text_20_body">Просветительская работа будет направлена на обеспечение детской безопасности на дорогах и во дворах жилых домов, популяризацию использования световозвращающих элементов на одежде, а также на предотвращение нарушений правил дорожного движения со стороны юных велосипедистов, любителей самокатов и иных популярных среди детей средств передвижения.</text:p>
      <text:p text:style-name="Text_20_body">С работниками транспортных предприятий пройдут инструктажи о предупреждении и недопущении дорожно-транспортных происшествий при осуществлении перевозок пассажиров, в том числе организованных групп детей.</text:p>
      <text:p text:style-name="Text_20_body">Госавтоинспекция Москвы обращается к родителям с просьбой быть внимательными и дисциплинированными участниками дорожного движения, подавая положительный пример подрастающему поколению, а также ежедневно напоминать детям о строгом соблюдении ПДД. Водителей транспортных средств, призываем быть бдительными и соблюдать скоростной режим, особенно передвигаясь по улично-дорожной сети жилых зон и мест отдыха.</text:p>
      <text:p text:style-name="Text_20_body"><text:a xlink:type="simple" xlink:href="/Здравствуй,%20лето!%20—%20копия.jpeg" office:name=""><text:span text:style-name="Definition">Фото 1</text:span></text:a></text:p>
      <text:p text:style-name="Text_20_body"><text:line-break/></text:p>
      <text:p text:style-name="Text_20_body">Адрес страницы: <text:a xlink:type="simple" xlink:href="http://bogorodskoe.mos.ru/security_and_law_and_order/detail/12971085.html" office:name=""><text:span text:style-name="Definition">http://bogorodskoe.mos.ru/security_and_law_and_order/detail/1297108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6T11:49:07Z</meta:creation-date>
    <dc:date>2025-05-16T11:49:07Z</dc:date>
  </office:meta>
</office:document-meta>
</file>