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осавтоинспекция-увд-по-вао-предупреждает-о-неукоснительном-соблюдении-правил-езды-на-питбайках"/>Госавтоинспекция УВД по ВАО предупреждает о неукоснительном соблюдении правил езды на питбайках<text:bookmark-end text:name="госавтоинспекция-увд-по-вао-предупреждает-о-неукоснительном-соблюдении-правил-езды-на-питбайках"/></text:h>
      <text:p text:style-name="First_20_paragraph">20.05.2025</text:p>
      <text:p text:style-name="Text_20_body">Завершение учебного года – прекрасный повод порадовать детей. К сожалению, в последнее время участились случаи, когда в качестве подарка родители выбирают скутеры, «питбайки» или мототехнику не предназначенную для использования на дорогах общего пользования.</text:p>
      <text:p text:style-name="Text_20_body">Мотивация понятна: это и спорт и увлечение техникой.</text:p>
      <text:p text:style-name="Text_20_body">Помните о том, что <text:span text:style-name="T1">«питбайк» - хоть и спортинвентарь, но также является средством передвижения повышенной опасности и не предназначен для эксплуатации на дорогах общего пользования</text:span>.</text:p>
      <text:p text:style-name="Text_20_body"><text:span text:style-name="T1">Чтобы избежать трагедии, важно соблюдать следующие правила:</text:span></text:p>
      <text:p text:style-name="Text_20_body">Обеспечьте ребенку занятия в специализированной школе на учебных трассах.</text:p>
      <text:p text:style-name="Text_20_body">Используйте защитную экипировку.</text:p>
      <text:p text:style-name="Text_20_body">Контролируйте доступ к «питбайку» и никогда не позволяйте выезжать ребенку на дороги общего пользования.</text:p>
      <text:p text:style-name="Text_20_body">Пусть радость от подарка не обернется горьким сожалением.</text:p>
      <text:p text:style-name="Text_20_body">Дарите детям безопасные подарки – те, что уберегут Вас от чувства вины на всю жизнь.</text:p>
      <text:p text:style-name="Text_20_body"><text:line-break/></text:p>
      <text:p text:style-name="Text_20_body">Адрес страницы: <text:a xlink:type="simple" xlink:href="http://bogorodskoe.mos.ru/security_and_law_and_order/detail/12976570.html" office:name=""><text:span text:style-name="Definition">http://bogorodskoe.mos.ru/security_and_law_and_order/detail/1297657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0T19:30:23Z</meta:creation-date>
    <dc:date>2025-05-20T19:30:23Z</dc:date>
  </office:meta>
</office:document-meta>
</file>