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филактике-и-пресечении-грубых-нарушений-правил-дорожного-движения"/>О профилактике и пресечении грубых нарушений Правил дорожного движения<text:bookmark-end text:name="о-профилактике-и-пресечении-грубых-нарушений-правил-дорожного-движения"/></text:h>
      <text:p text:style-name="First_20_paragraph">25.05.2016</text:p>
      <text:p text:style-name="Text_20_body"><text:line-break/></text:p>
      <text:p text:style-name="Text_20_body">Адрес страницы: <text:a xlink:type="simple" xlink:href="http://bogorodskoe.mos.ru/security_and_law_and_order/bezopasnost/detail/3014228.html" office:name=""><text:span text:style-name="Definition">http://bogorodskoe.mos.ru/security_and_law_and_order/bezopasnost/detail/301422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28:32Z</meta:creation-date>
    <dc:date>2023-08-22T19:28:32Z</dc:date>
  </office:meta>
</office:document-meta>
</file>