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будьте-внимательны-на-дороге-ребенок"/>Будьте ВНИМАТЕЛЬНЫ! На дороге РЕБЕНОК!<text:bookmark-end text:name="будьте-внимательны-на-дороге-ребенок"/></text:h>
      <text:p text:style-name="First_20_paragraph">31.03.2017</text:p>
      <text:p text:style-name="Text_20_body">К теме безопасности детей на городских улицах приходится возвращаться постоянно. Среди всех участников дорожного движения – водителей, пешеходов, пассажиров – самым активным и непредсказуемым участником дорожного движения является ребенок.</text:p>
      <text:p text:style-name="Text_20_body">Участие в дорожно-транспортном происшествии – всегда большое несчастье для родственников и близких пострадавших, особенно ребенка. Даже если ребенок получил просто легкие травмы, психологическое потрясение, полученное при этом, может оставить глубокий след в подсознании ребенка. <text:bookmark text:name="id__GoBack"/></text:p>
      <text:p text:style-name="Text_20_body">В большинстве случаев пострадавший в ДТП ребенок является пешеходом. Зачастую происшествия происходят по неосторожности и невнимательности самих детей.</text:p>
      <text:p text:style-name="Text_20_body">Основная причина участия несовершеннолетних в дорожно-транспортных происшествиях – переход проезжей части в неположенном месте. Из общего количества пострадавших детей большая часть приходится на детей дошкольного возраста и учащихся средних классов. Как правило, дети дошкольного возраста при передвижении по городским улицам сопровождаются взрослыми – родителями, бабушками, дедушками, близкими родственниками, которые не просто должны, а именно обязаны обучать своих детей правилам дорожного движения, подавать хороший пример в соблюдении элементарных требований дорожных знаков, разметки и сигналов светофора. В интересах ребенка и родителей как можно раньше, еще до школы приучать его принимать решение самостоятельно исходя из сложившейся обстановки, при этом взрослые должны контролировать этот процесс, направляя ребенка к правильному варианту решения задачи. Тем самым приучить детей к самостоятельному участию в дорожном движении. Трехлетний ребенок уже хорошо ходит и может наблюдать окружающую обстановку. Знание элементарных правил дорожного движения и привычка их соблюдать сохраняется на всю жизнь.</text:p>
      <text:p text:style-name="Text_20_body"><text:span text:style-name="T1">Задача родителей – сохранить жизнь и здоровье своего ребенка!</text:span></text:p>
      <text:p text:style-name="Text_20_body">И водители, и родители должны помнить, что наиболее сложными и опасными факторами дорожной обстановки в большинстве случаев приводящих к происшествиям с последствиями, являются: моменты быстрого подъезда автомобилей к пешеходному переходу «зебре» или проезда дворовых территорий с ограниченным обзором в связи с припаркованным транспортом, короткие сигналы светофора, а также правый поворот, разрешенный водителям одновременно с зеленым сигналом для пешеходов.</text:p>
      <text:p text:style-name="Text_20_body">Задача родителей в данной ситуации – научить детей внимательности при переходе проезжей части дороги, а именно убедиться в своей безопасности – видеть приближающийся транспорт и быть уверенным, что водитель останавливает машину и пропускает.</text:p>
      <text:p text:style-name="Text_20_body">На дороге встречаются двое: водитель и ребенок. Первый имеет жизненный опыт и умение заблаговременно оценить обстановку и при необходимости незамедлительно принять решение для предотвращения ДТП. Второй, ребенок – не имеющий жизненного опыта, не ждущий непредвиденных ситуаций на дороге. Из этого становится ясно, что моральная ответственность ложится именно на водителя. Ему необходимо знать типичные ошибки ребенка и быть готовым компенсировать их за счет своего опыта, также присматриваться к особенностям поведения детей и учитывать их при управлении транспортным средством, принимать все меры для обеспечения безопасности пребывания их на улицах города.</text:p>
      <text:p text:style-name="Text_20_body">И в заключение хочется добавить, что необходимо быть взаимно вежливыми на дороге:</text:p>
      <text:p text:style-name="Text_20_body"><text:span text:style-name="T1">Уважаемые водители!</text:span> Будьте внимательны на дороге, соблюдайте скоростной режим, снижайте скорость при подъезде к пешеходным переходам и при проезде дворовых территорий.</text:p>
      <text:p text:style-name="Text_20_body"><text:span text:style-name="T1">Уважаемые пешеходы!</text:span> Прежде чем выйти на проезжую часть дороги, убедитесь в своей безопасности, и вспомните о том, что автомобиль является техническим средством передвижения и не остановится мгновенно, так как имеет тормозной путь. А человек при средней скорости движения имеет возможность остановиться, зато, в отличие от автомобиля, не имеет металлического каркаса и при падении с высоты собственного роста получает значительные травмы, иногда даже несовместимые с жизнью.</text:p>
      <text:p text:style-name="Text_20_body"><text:line-break/></text:p>
      <text:p text:style-name="Text_20_body">Адрес страницы: <text:a xlink:type="simple" xlink:href="http://bogorodskoe.mos.ru/security_and_law_and_order/detail/5452416.html" office:name=""><text:span text:style-name="Definition">http://bogorodskoe.mos.ru/security_and_law_and_order/detail/5452416.html</text:span></text:a></text:p>
      <text:p text:style-name="Text_20_body"><text:a xlink:type="simple" xlink:href="http://bogorodskoe.mos.ru" office:name=""><text:span text:style-name="Definition">Управа района Богородск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08T15:49:25Z</meta:creation-date>
    <dc:date>2023-08-08T15:49:25Z</dc:date>
  </office:meta>
</office:document-meta>
</file>