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взрывные-устройства"/>ВНИМАНИЕ! Взрывные устройства<text:bookmark-end text:name="внимание-взрывные-устройства"/></text:h>
      <text:p text:style-name="First_20_paragraph">11.10.2017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bezopasnost/detail/6913339.html" office:name=""><text:span text:style-name="Definition">http://bogorodskoe.mos.ru/security_and_law_and_order/bezopasnost/detail/691333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10:51Z</meta:creation-date>
    <dc:date>2023-08-22T19:10:51Z</dc:date>
  </office:meta>
</office:document-meta>
</file>