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правилам-поведения-при-общении-с-посторонними-людьми"/>Рекомендации по правилам поведения при общении с посторонними людьми<text:bookmark-end text:name="рекомендации-по-правилам-поведения-при-общении-с-посторонними-людьми"/></text:h>
      <text:p text:style-name="First_20_paragraph">01.01.1970</text:p>
      <text:p text:style-name="Text_20_body">Комплексный центр социального обслуживания предупреждает жителей района, особенно одиноких граждан и семьи, состоящие из пенсионеров, об осторожном общении с посторонними лицами.</text:p>
      <text:p text:style-name="Text_20_body">В последнее время в г. Москве участились случаи, когда посторонние лица предлагают пенсионерам разнообразные услуги от имени учреждений социальной защиты и здравоохранения. Наш Центр выражает серьёзную озабоченность возможными обманами граждан и предлагает воспользоваться следующими рекомендациями:</text:p>
      <text:p text:style-name="Text_20_body"><text:span text:style-name="T1">1.</text:span> Если позвонивший представляется социальным работником Центра социального обслуживания, то уточнить факт работы и необходимость посещения Вас на дому Вы можете по телефону <text:span text:style-name="T1">(499) 169-30-11</text:span>.</text:p>
      <text:p text:style-name="Text_20_body"><text:span text:style-name="T1">2.</text:span> Если Ваши визитеры представились сотрудниками Пенсионного фонда, то их факт работы можно уточнить по телефону отделения ПФ района Богородское <text:span text:style-name="T1">461-07-34.</text:span></text:p>
      <text:p text:style-name="Text_20_body"><text:span text:style-name="T1">3.</text:span> Если Вам позвонили в дверь и представились работниками социальных служб, просьба не открывать дверь до тех пор, пока не убедитесь, что данный сотрудник направлен к Вам для решения вопроса по существу, для чего просим также использовать вышеуказанные телефоны.</text:p>
      <text:p text:style-name="Text_20_body"><text:span text:style-name="T1">4.</text:span> В случае неподтверждения информации о визите просим безотлагательно звонить в дежурную часть ОВД района по телефону <text:span text:style-name="T1">8(499)160-94-81</text:span> или <text:span text:style-name="T1">02</text:span>.</text:p>
      <text:p text:style-name="Text_20_body"><text:span text:style-name="T1">5.</text:span> Если Ваши посетители представляются медицинскими работниками районных поликлиник, то информацию по факту их работы и необходимости посещения Вас на дому можно уточнить по телефонам районной поликлиники <text:span text:style-name="T1">963-39-82, 963-39-80</text:span>. Убедительная просьба для уточнения информации использовать только проверенные Вами номера телефонов и категорически не пользоваться номерами телефонов, предлагаемыми Вашими визитерами.</text:p>
      <text:p text:style-name="Text_20_body"><text:span text:style-name="T2">Дополнительно сообщаем, что режим работы социальных работников в праздничные дни согласуется с клиентами индивидуально.</text:span></text:p>
      <text:p text:style-name="Text_20_body"><text:line-break/></text:p>
      <text:p text:style-name="Text_20_body">Адрес страницы: <text:a xlink:type="simple" xlink:href="http://bogorodskoe.mos.ru/security_and_law_and_order/bezopasnost/detail/796528.html" office:name=""><text:span text:style-name="Definition">http://bogorodskoe.mos.ru/security_and_law_and_order/bezopasnost/detail/79652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1:11:48Z</meta:creation-date>
    <dc:date>2023-06-07T11:11:48Z</dc:date>
  </office:meta>
</office:document-meta>
</file>