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свенные-и-прямые-шантаж-и-угроза-по-телефону-поступление-угрозы-по-телефону"/>Косвенные и прямые шантаж и угроза по телефону, поступление угрозы по телефону<text:bookmark-end text:name="косвенные-и-прямые-шантаж-и-угроза-по-телефону-поступление-угрозы-по-телефону"/></text:h>
      <text:p text:style-name="First_20_paragraph">01.01.1970</text:p>
      <text:p text:style-name="Text_20_body">В настоящее время телефон является основным каналом поступления сообщений, содержащих информацию о заложенных взрывных устройствах, о захвате людей в заложники, вымогательстве и шантаже.</text:p>
      <text:p text:style-name="Text_20_body">Несмотря на то, что большинство из них является банальным хулиганством, замаскированным под терроризм, к таким угрозам следует относиться серьезно.</text:p>
      <text:p text:style-name="Text_20_body">Как правило, фактор внезапности, возникающее паническое, а порой и шоковое состояние, да и сама полученная информация приводят к тому, что человек оказывается не в состоянии правильно отреагировать на звонок, оценить реальность угрозы и получить максимум сведений из разговора.</text:p>
      <text:p text:style-name="Text_20_body">Звонки с угрозами могут поступить лично вам и содержать, например, требования выплатить значительную сумму денег. Если на ваш телефон уже ранее поступали подобные звонки или у вас есть основания считать, что они могут поступить, в обязательном порядке установите на телефон автоматический определитель номера (АОН) и звукозаписывающее устройство.</text:p>
      <text:p text:style-name="Text_20_body">При наличии АОНа сразу запишите определившийся номер телефона в тетрадь, что позволит избежать его случайной утраты.</text:p>
      <text:p text:style-name="Text_20_body">При наличии звукозаписывающей аппаратуры сразу же извлеките кассету (минидиск) с записью разговора и примите меры к ее сохранности.</text:p>
      <text:p text:style-name="Text_20_body">Обязательно установите на ее место другую кассету.</text:p>
      <text:p text:style-name="Text_20_body">Помните, что без номера звонившего и фонограммы разговора у правоохранительных органов крайне мало материала для работы и отсутствует доказательная база для использования в суде.</text:p>
      <text:p text:style-name="Text_20_body">При отсутствии звукозаписывающей аппаратуры и АОНа значительную помощь правоохранительным органам для предотвращения совершения преступлении и розыска преступников окажут следующие ваши действия:<text:line-break/>а) постарайтесь дословно запомнить разговор и зафиксировать его на бумаге;<text:line-break/>б) по ходу разговора отметьте пол и возраст звонившего, особенности его (ее) речи:<text:line-break/>— голос (громкий или тихий, низкий или высоккий;.<text:line-break/>— темп речи (быстрый или медленный);<text:line-break/>— произношение (отчетливое, искаженное, с заиканием, шепелявое, с акцентом или диалектом);<text:line-break/>— манера речи (развязная, с издёвкой, с нецензурными выражениями);<text:line-break/>— обязательно отметьте звуковой фон (шум автомашин или железнодорожного транспорта, звук теле- или радиоаппаратуры, голоса, другое);<text:line-break/>— отметьте характер звонка — городской или междугородный;<text:line-break/>— обязательно зафиксируйте точное время разговора и его продолжительность.<text:line-break/>в) необходимо, если это возможно, в ходе разговора получить ответы на следующие вопросы:<text:line-break/>— куда, кому, по какому телефону звонит этот человек?<text:line-break/>— какие конкретные требования он (она) выдвигает?<text:line-break/>— выдвигает требования он (она) лично, выступает в роли посредника или представляет какую-то группу лиц?<text:line-break/>— на каких условиях он (она) или они согласны отказаться от задуманного?<text:line-break/>— как и когда с ним (с ней) можно связаться?<text:line-break/>— кому вы можете или должны сообщить об этом звонке?</text:p>
      <text:p text:style-name="Text_20_body">Постарайтесь добиться от звонящего максимально возможного промежутка времени для принятия вами решений по «удовлетворению его требований» или совершения каких-либо иных действий.</text:p>
      <text:p text:style-name="Text_20_body"><text:span text:style-name="T1">Не бойтесь запугиваний преступников.</text:span></text:p>
      <text:p text:style-name="Text_20_body"><text:span text:style-name="T2">По окончании разговора немедленно сообщите о нём в правоохранительные органы. Если есть опасения, что ваш телефон прослушивают преступники — перезвоните с другого номера. Практика показывает, что сокрытие факта подобных угроз значительно осложняет положение и способствует безнаказанноому совершению преступления.</text:span></text:p>
      <text:p text:style-name="Text_20_body">Кроме угроз, выдвигаемых по телефону лично вам, преступники могут использовать ваш номер телефона для сообщения информации, которую вы должны будете передать в правоохранительные органы. Например, на ваш телефон поступает звонок, в котором неизвестный сообщает, что ваш дом заминирован.</text:p>
      <text:p text:style-name="Text_20_body">При ведении разговора такого рода старайтесь следовать изложенным выше рекомендациям и получить максимально возможную информацию. По его окончании немедленно сообщите эту информацию в правоохранительные органы.</text:p>
      <text:p text:style-name="Text_20_body"><text:line-break/></text:p>
      <text:p text:style-name="Text_20_body">Адрес страницы: <text:a xlink:type="simple" xlink:href="http://bogorodskoe.mos.ru/security_and_law_and_order/detail/796532.html" office:name=""><text:span text:style-name="Definition">http://bogorodskoe.mos.ru/security_and_law_and_order/detail/79653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7:21:30Z</meta:creation-date>
    <dc:date>2023-06-07T17:21:30Z</dc:date>
  </office:meta>
</office:document-meta>
</file>