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ь"/>№ 9 (сентябрь)<text:bookmark-end text:name="сентябрь"/></text:h>
      <text:p text:style-name="First_20_paragraph">01.09.2013</text:p>
      <text:p text:style-name="Text_20_body"><text:line-break/></text:p>
      <text:p text:style-name="Text_20_body">Адрес страницы: <text:a xlink:type="simple" xlink:href="http://bogorodskoe.mos.ru/smi/arkhiv_gazet_za_2014_g/detail/849886.html" office:name=""><text:span text:style-name="Definition">http://bogorodskoe.mos.ru/smi/arkhiv_gazet_za_2014_g/detail/84988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23:10:32Z</meta:creation-date>
    <dc:date>2023-06-04T23:10:32Z</dc:date>
  </office:meta>
</office:document-meta>
</file>