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ое-бюджетное-учреждение-городская-социальная-инспекция-гбу-гси"/>Государственное бюджетное учреждение «Городская социальная инспекция» (ГБУ «ГСИ»)<text:bookmark-end text:name="государственное-бюджетное-учреждение-городская-социальная-инспекция-гбу-гси"/></text:h>
      <text:p text:style-name="First_20_paragraph">04.10.2024</text:p>
      <text:p text:style-name="Text_20_body">Государственное бюджетное учреждение «Городская социальная инспекция» (ГБУ «ГСИ») – уполномоченная организация по признанию граждан нуждающимися в социальном обслуживании на дому в городе Москве.</text:p>
      <text:p text:style-name="Text_20_body">Основные направления деятельности ГБУ «ГСИ»:</text:p>
      <text:p text:style-name="Text_20_body">- проводит функциональную диагностику для определения способности гражданина</text:p>
      <text:p text:style-name="Text_20_body">к самообслуживанию и степени его зависимости от посторонней помощи;</text:p>
      <text:p text:style-name="Text_20_body">- формирует индивидуальную программу предоставления социальных услуг на основе установленных функциональных дефицитов;</text:p>
      <text:p text:style-name="Text_20_body">- устанавливает право на социальное обслуживание на дому, выдает направление к поставщику социальных услуг и контролирует соблюдение стандартов социального обслуживания на дому.</text:p>
      <text:p text:style-name="Text_20_body">Социальная поддержка предоставляется гражданам:</text:p>
      <text:p text:style-name="Text_20_body">- достигшим совершеннолетнего возраста;</text:p>
      <text:p text:style-name="Text_20_body">- зарегистрированным в городе Москве;</text:p>
      <text:p text:style-name="Text_20_body">- частично утратившим способность к самообслуживанию;</text:p>
      <text:p text:style-name="Text_20_body">- не имеющим родственников, способных обеспечивать необходимый уход.</text:p>
      <text:p text:style-name="Text_20_body">Как получить услугу?</text:p>
      <text:p text:style-name="Text_20_body">· в любом центре госуслуг «Мои документы» независимо от вашего местонахождения;</text:p>
      <text:p text:style-name="Text_20_body">· в электронном виде на официальном портале городских услуг города Москвы <text:a xlink:type="simple" xlink:href="https://www.mos.ru/pgu2/landing/target/7700000000162389089/" office:name=""><text:span text:style-name="Definition">https://www.mos.ru/pgu2/landing/target/7700000000162389089/</text:span></text:a>;</text:p>
      <text:p text:style-name="Text_20_body">· по номеру единой справочной службы Департамента труда и социальной защиты населения города Москвы: +7 (495) 870-44-44.</text:p>
      <text:p text:style-name="Text_20_body">Директор: Валентина Николаевна Кудряшова</text:p>
      <text:p text:style-name="Text_20_body">Контактная информация</text:p>
      <text:p text:style-name="Text_20_body">Единый контакт-центр: 8 (495) 870-44-44</text:p>
      <text:p text:style-name="Text_20_body">E-mail: <text:a xlink:type="simple" xlink:href="mailto:gbu_gsi@social.mos.ru" office:name=""><text:span text:style-name="Definition">gbu_gsi@social.mos.ru</text:span></text:a></text:p>
      <text:p text:style-name="Text_20_body">Режим работы: Ежедневно без перерыва и выходных с 09:00 до 18:00</text:p>
      <text:p text:style-name="Text_20_body">Сайт: <text:a xlink:type="simple" xlink:href="https://dszn.ru/department/subordinate/2650" office:name=""><text:span text:style-name="Definition">https://dszn.ru/department/subordinate/2650</text:span></text:a></text:p>
      <text:p text:style-name="Text_20_body">Как можно позаботиться о близком самостоятельно?</text:p>
      <text:p text:style-name="Text_20_body">Городской образовательный проект «Школа родственного ухода» Департамента труда и социальной защиты населения города Москвы и Института дополнительного профессионального образования создан для поддержки семей маломобильных и пожилых людей, чтобы они могли научиться качественно ухаживать за своими родственниками.</text:p>
      <text:p text:style-name="Text_20_body">«Школа родственного ухода» предлагает бесплатные очные и онлайн-курсы по пяти направлениям: «Деменция: оценка, подходы, качество жизни», «Домашний уход за малоподвижным человеком», «Первая помощь», «Опека и попечительство» и «Средства реабилитации в уходе». На занятиях работают профессиональные психологи, а также проходят встречи групп взаимной поддержки. Образовательные материалы доступны круглосуточно, что позволяет обучаться в любое удобное время, не выходя из дома. Забота о родных теперь не только важная, но и доступная задача!</text:p>
      <text:p text:style-name="Text_20_body">Контактная информация</text:p>
      <text:p text:style-name="Text_20_body">Телефон: 8 (495) 607-50-65 (доб. 519)</text:p>
      <text:p text:style-name="Text_20_body">Сайт: <text:a xlink:type="simple" xlink:href="https://uhodschool.idposocial.ru/" office:name=""><text:span text:style-name="Definition">https://uhodschool.idposocial.ru/</text:span></text:a></text:p>
      <text:p text:style-name="Text_20_body">Эл. почта: <text:a xlink:type="simple" xlink:href="mailto:shkolaRU@social.mos.ru" office:name=""><text:span text:style-name="Definition">shkolaRU@social.mos.ru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ocial_sphere/inform/detail/12596791.html" office:name=""><text:span text:style-name="Definition">http://bogorodskoe.mos.ru/social_sphere/inform/detail/1259679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6T18:59:27Z</meta:creation-date>
    <dc:date>2024-10-06T18:59:27Z</dc:date>
  </office:meta>
</office:document-meta>
</file>