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роки-представления-уведомления-об-исчисленных-суммах-налогов-налоговыми-агентами"/>Cроки представления уведомления об исчисленных суммах налогов налоговыми агентами<text:bookmark-end text:name="cроки-представления-уведомления-об-исчисленных-суммах-налогов-налоговыми-агентами"/></text:h>
      <text:p text:style-name="First_20_paragraph">26.12.2024</text:p>
      <text:p text:style-name="Text_20_body"><text:line-break/></text:p>
      <text:p text:style-name="Text_20_body">Адрес страницы: <text:a xlink:type="simple" xlink:href="http://bogorodskoe.mos.ru/social_sphere/inform/detail/12741262.html" office:name=""><text:span text:style-name="Definition">http://bogorodskoe.mos.ru/social_sphere/inform/detail/1274126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6T07:35:04Z</meta:creation-date>
    <dc:date>2024-12-26T07:35:04Z</dc:date>
  </office:meta>
</office:document-meta>
</file>