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4265-тысяч-женщин-и-новорождённых-московского-региона-получили-услуги-по-родовым-сертификатам-в-2024-году"/>Более 426,5 тысяч женщин и новорождённых Московского региона получили услуги по родовым сертификатам в 2024 году<text:bookmark-end text:name="более-4265-тысяч-женщин-и-новорождённых-московского-региона-получили-услуги-по-родовым-сертификатам-в-2024-году"/></text:h>
      <text:p text:style-name="First_20_paragraph">05.04.2025</text:p>
      <text:h text:style-name="Heading_20_1" text:outline-level="1"><text:bookmark-start text:name="section"/><text:line-break/><text:bookmark-end text:name="section"/></text:h>
      <text:p text:style-name="First_20_paragraph">В 2024 году Отделение Социального фонда по Москве и Московской области оплатило услуги по родовым сертификатам для 278 тысяч женщин и 148 тысяч новорождённых. За полученную медицинскую помощь в период беременности и родов, а также наблюдение за малышом в первый год жизни, в учреждения здравоохранения региона было перечислено в общей сложности 1,4 миллиарда рублей.</text:p>
      <text:p text:style-name="Text_20_body">Родовый сертификат — это документ, который позволяет бесплатно получать медицинскую помощь в учреждениях здравоохранения. Сертификат даёт возможность беременной женщине выбрать клинику, где она будет наблюдаться и рожать. Получить его можно на любом сроке беременности. Документ формируется в электронном виде при первом посещении женской консультации или в роддоме. Его также может оформить детская поликлиника, где будет наблюдаться ребёнок с рождения до года.</text:p>
      <text:p text:style-name="Text_20_body">Женщина, усыновившая ребёнка, тоже имеет право на получение родового сертификата в том случае, если малышу ещё не исполнилось три месяца. Оформить такой документ можно при постановке на учёт в детской поликлинике.</text:p>
      <text:p text:style-name="Text_20_body">Если у будущей мамы многоплодная беременность, то ей полагается лишь один родовый сертификат, поскольку он выдаётся на женщину, а не на ребёнка.</text:p>
      <text:p text:style-name="Text_20_body">Документ содержит три талона, каждый из которых заполняется при обращении в медицинское учреждение, выбранное женщиной. Затем данные автоматически направляются в Отделение СФР по Москве и Московской области для оплаты оказанных услуг. Обналичить средства, выделенные по родовому сертификату, невозможно, они перечисляются на лицевые счета медицинских организаций, которые оказывали услуги маме и её малышу.</text:p>
      <text:p text:style-name="Text_20_body">Сертификатом оплачиваются только услуги, оказанные государственными медицинскими организациями в рамках обязательного медицинского страхования. Если будущая мама получает медицинскую помощь в женской консультации или роддоме на платной основе, документ не формируется.</text:p>
      <text:p text:style-name="Text_20_body">Для получения родового сертификата беременной женщине нужны паспорт или документ, подтверждающий проживание (пребывание) на территории России, полис обязательного медицинского страхования и СНИЛС. После того, как медицинское учреждение сформирует сертификат, найти его можно в личном кабинете на портале госуслуг. Все сведения об оказании медицинских услуг будущей маме поступают в Отделение СФР по Москве и Московской области для последующей оплаты.</text:p>
      <text:p text:style-name="Text_20_body">Программа «Родовый сертификат» запущена в рамках национального проекта «Здоровье» для улучшения качества медицинской помощи.</text:p>
      <text:p text:style-name="Text_20_body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: 8-800-100-00-01 (звонок бесплатный), а также получить информацию, подписавшись на наши страницы в социальных сетях:</text:p>
      <text:p text:style-name="Text_20_body">ВК <text:span text:style-name="T1">https://vk.com/sfr.moskva.i.moskovskaya.oblast</text:span></text:p>
      <text:p text:style-name="Text_20_body">ОК <text:span text:style-name="T1">https://ok.ru/sfr.msk.i.moskobl</text:span></text:p>
      <text:p text:style-name="Text_20_body">ТГ <text:span text:style-name="T1">https://t.me/sfr_moskva_i_moskovskayaoblast</text:span></text:p>
      <text:p text:style-name="Text_20_body"><text:line-break/></text:p>
      <text:p text:style-name="Text_20_body">Адрес страницы: <text:a xlink:type="simple" xlink:href="http://bogorodskoe.mos.ru/social_sphere/pension-provision/detail/12898260.html" office:name=""><text:span text:style-name="Definition">http://bogorodskoe.mos.ru/social_sphere/pension-provision/detail/1289826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5T08:32:28Z</meta:creation-date>
    <dc:date>2025-04-05T08:32:28Z</dc:date>
  </office:meta>
</office:document-meta>
</file>