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ение-сфр-по-москве-и-московской-области-досрочно-выплатит-пособия-в-связи-с-майскими-праздниками"/>Отделение СФР по Москве и Московской области досрочно выплатит пособия в связи с майскими праздниками<text:bookmark-end text:name="отделение-сфр-по-москве-и-московской-области-досрочно-выплатит-пособия-в-связи-с-майскими-праздниками"/></text:h>
      <text:p text:style-name="First_20_paragraph">23.04.2025</text:p>
      <text:h text:style-name="Heading_20_1" text:outline-level="1"><text:bookmark-start text:name="в-преддверии-майских-праздников-отделение-социального-фонда-по-москве-и-московской-области-до-конца-апреля-перечислит-семьям-детские-пособия-которые-по-обычному-графику-должны-были-прийти-в-начале-мая."/>В преддверии майских праздников Отделение Социального фонда по Москве и Московской области до конца апреля перечислит семьям детские пособия, которые по обычному графику должны были прийти в начале мая.<text:bookmark-end text:name="в-преддверии-майских-праздников-отделение-социального-фонда-по-москве-и-московской-области-до-конца-апреля-перечислит-семьям-детские-пособия-которые-по-обычному-графику-должны-были-прийти-в-начале-мая."/></text:h>
      <text:p text:style-name="First_20_paragraph">Не позднее 30 апреля семьи с детьми получат следующие выплаты за май: единое пособие на детей до 17 лет и по беременности, ежемесячное пособие по уходу за ребёнком до 1,5 лет неработающим родителям, ежемесячное пособие на первого ребёнка до 3 лет и ежемесячное пособие на ребёнка военнослужащего по призыву. Зачисление средств в этот день коснётся тех семей, которые выбрали безналичный способ получения через банк. Если пособие доставляет почта, выплата пройдёт в мае и продлится до 25-го числа по графику работы отделений Почты России.</text:p>
      <text:p text:style-name="Text_20_body">Напомним, что для удобства родителей большинство детских пособий за прошедший месяц поступает через кредитную организацию 3-го числа каждого месяца, ежемесячная выплата из средств материнского капитала на ребёнка до 3 лет — 5-го числа, а ежемесячное пособие по уходу за ребёнком до 1,5 лет работающим родителям — 8-го числа. В тех случаях, когда дни выплаты приходятся на праздники и выходные, Отделение Социального фонда заранее перечисляет средства. Доставка пособий через Почту России осуществляется с 3-го по 25-е число, в зависимости от графика конкретного отделения.</text:p>
      <text:p text:style-name="Text_20_body">Для тех, кто получает пенсии через банки с датой доставки 3-4 мая, денежные средства будут также зачислят на счета и банковские карты заблаговременно — не позднее 30 апреля 2025 года. Остальные пенсионеры получат выплаты в обычном режиме в установленные им даты доставки.</text:p>
      <text:p text:style-name="Text_20_body">Пенсионеры, которым выплаты доставляет Почта России, получат средства за май в привычные даты. Доставка будет производиться с 3 мая с учётом графика работы почтовых отделений. Досрочная выплата затрагивает все виды пенсий, включая страховые и социальные, накопительные, пенсии по старости и по инвалидности. Если вместе с пенсией приходят другие выплаты от Отделения Социального фонда, они также будут перечислены досрочно.</text:p>
      <text:p text:style-name="Text_20_body">Пособия и пенсии поступят автоматически, получателям не нужно никуда обращаться для этого. В следующий раз выплаты родителям и пенсионерам придут в июне в обычные сроки. Исключение составляют семьи, которым пособие назначено впервые или продлена выплата — они получают её в течение пяти рабочих дней после назначения.</text:p>
      <text:p text:style-name="Text_20_body">Выплаты перечисляются в течение всего дня. Зачисление средств на счета (карты) производит банк, которому требуется на это время. Уточнить информацию о выплатах пособий и пенсий перед майскими праздниками и в праздничные дни можно в банках и отделениях Почты России.</text:p>
      <text:p text:style-name="Text_20_body"><text:span text:style-name="T1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 по тел. 8-800-100-00-01 (звонок бесплатный), а также получить информацию, подписавшись на наши страницы в социальных сетях:</text:span></text:p>
      <text:p text:style-name="Text_20_body">ВК <text:a xlink:type="simple" xlink:href="https://vk.com/sfr.moskva.i.moskovskaya.oblast" office:name=""><text:span text:style-name="Definition"><text:span text:style-name="T2">https://vk.com/sfr.moskva.i.moskovskaya.oblast</text:span></text:span></text:a></text:p>
      <text:p text:style-name="Text_20_body">ОК <text:a xlink:type="simple" xlink:href="https://ok.ru/sfr.msk.i.moskobl" office:name=""><text:span text:style-name="Definition"><text:span text:style-name="T2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2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bogorodskoe.mos.ru/social_sphere/pension-provision/detail/12931264.html" office:name=""><text:span text:style-name="Definition">http://bogorodskoe.mos.ru/social_sphere/pension-provision/detail/129312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1T04:00:57Z</meta:creation-date>
    <dc:date>2025-05-01T04:00:57Z</dc:date>
  </office:meta>
</office:document-meta>
</file>