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text:list-style style:name="L1">
      <text:list-level-style-bullet text:level="1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0.5in" fo:text-indent="-0.25in" fo:margin-left="0.5in"/>
        </style:list-level-properties>
      </text:list-level-style-bullet>
      <text:list-level-style-bullet text:level="2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0.75in" fo:text-indent="-0.25in" fo:margin-left="0.75in"/>
        </style:list-level-properties>
      </text:list-level-style-bullet>
      <text:list-level-style-bullet text:level="3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0in" fo:text-indent="-0.25in" fo:margin-left="1.0in"/>
        </style:list-level-properties>
      </text:list-level-style-bullet>
      <text:list-level-style-bullet text:level="4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1.25in" fo:text-indent="-0.25in" fo:margin-left="1.25in"/>
        </style:list-level-properties>
      </text:list-level-style-bullet>
      <text:list-level-style-bullet text:level="5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1.5in" fo:text-indent="-0.25in" fo:margin-left="1.5in"/>
        </style:list-level-properties>
      </text:list-level-style-bullet>
      <text:list-level-style-bullet text:level="6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75in" fo:text-indent="-0.25in" fo:margin-left="1.75in"/>
        </style:list-level-properties>
      </text:list-level-style-bullet>
      <text:list-level-style-bullet text:level="7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0in" fo:text-indent="-0.25in" fo:margin-left="2.0in"/>
        </style:list-level-properties>
      </text:list-level-style-bullet>
      <text:list-level-style-bullet text:level="8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2.25in" fo:text-indent="-0.25in" fo:margin-left="2.25in"/>
        </style:list-level-properties>
      </text:list-level-style-bullet>
      <text:list-level-style-bullet text:level="9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2.5in" fo:text-indent="-0.25in" fo:margin-left="2.5in"/>
        </style:list-level-properties>
      </text:list-level-style-bullet>
      <text:list-level-style-bullet text:level="10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75in" fo:text-indent="-0.25in" fo:margin-left="2.75in"/>
        </style:list-level-properties>
      </text:list-level-style-bullet>
    </text:list-style>
    <style:style style:name="T1" style:family="text">
      <style:text-properties style:text-underline-color="font-color" style:text-underline-style="solid" style:text-underline-width="auto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  <style:style style:name="P1" style:family="paragraph" style:parent-style-name="Text_20_body" style:list-style-name="L1">
      <style:paragraph-properties fo:margin-top="0in" fo:margin-bottom="0in"/>
    </style:style>
  </office:automatic-styles>
  <office:body>
    <office:text>
      <text:h text:style-name="Heading_20_3" text:outline-level="3"><text:bookmark-start text:name="с-начала-2025-года-отделение-сфр-по-москве-и-московской-области-назначило-единое-пособие-родителям-более-130-тысяч-детей"/>С начала 2025 года Отделение СФР по Москве и Московской области назначило единое пособие родителям более 130 тысяч детей<text:bookmark-end text:name="с-начала-2025-года-отделение-сфр-по-москве-и-московской-области-назначило-единое-пособие-родителям-более-130-тысяч-детей"/></text:h>
      <text:p text:style-name="First_20_paragraph">13.05.2025</text:p>
      <text:p text:style-name="Text_20_body">В 2025 году единое пособие на детей в возрасте до 17 лет остается одной из самых востребованных мер социальной поддержки семей в Московском регионе. Только за четыре месяца его оформили почти 66 тысяч семей в отношении более 130,1 тысяч детей. На эти цели Отделение СФР по Москве и Московской области направило свыше 12,7 миллиардов рублей.</text:p>
      <text:p text:style-name="Text_20_body">Единое пособие назначается одному из родителей (усыновителей, опекунов (попечителей) с учетом комплексной оценки нуждаемости при соблюдении следующих условий:</text:p>
      <text:list text:style-name="L1">
        <text:list-item>
          <text:p text:style-name="P1">заявитель и дети являются гражданами Российской Федерации и постоянно проживают на территории России;</text:p>
        </text:list-item>
        <text:list-item>
          <text:p text:style-name="P1">ежемесячный доход на каждого члена семьи не превышает величину регионального прожиточного минимума на душу населения;</text:p>
        </text:list-item>
        <text:list-item>
          <text:p text:style-name="P1">доход каждого трудоспособного члена семьи от 18 лет в расчетном периоде должен составлять не менее 4 минимальных размеров оплаты (в 2025 году это 89 760 рублей);</text:p>
        </text:list-item>
        <text:list-item>
          <text:p text:style-name="P1">собственность семьи (недвижимость, земельные участки и транспорт) соответствует установленным законодательно критериям.</text:p>
        </text:list-item>
      </text:list>
      <text:p text:style-name="First_20_paragraph">При определении права семьи на получение пособия учитываются следующие доходы: заработная плата, стипендии, пенсии, пособия, доходы от предпринимательской деятельности, самозанятости, вкладов, аренды и продажи имущества, также алименты, выплаты правопреемникам и некоторые другие.</text:p>
      <text:p text:style-name="Text_20_body">Вместе с этим, ряд доходов не рассматриваются при назначении единого пособия. В их число входят материнский капитал, налоговые вычеты, социальный контракт, выплаты по уходу за детьми с инвалидностью, выплаты родителям со званием «Мать-героиня» или награжденным орденом, медалью ордена «Родительская слава», доходы мобилизованных граждан и от трудовой деятельности подростков в возрасте до 18 лет в период обучения.</text:p>
      <text:p text:style-name="Text_20_body">С полным перечнем доходов можно ознакомиться на сайте Социального фонда России в разделе «Гражданам. Единое пособие».</text:p>
      <text:p text:style-name="Text_20_body">В Отделении СФР по Москве и Московской области обращают внимание, что при назначении единого пособия действует правило «нулевого дохода». В этом случае, отсутствие официального дохода от трудовой деятельности у взрослых членов семьи допускается только при наличии уважительных причин, например, уход за ребенком, беременность, служба в армии и другие жизненные обстоятельства.</text:p>
      <text:p text:style-name="Text_20_body">Размер выплаты единого пособия составляет 50, 75 или 100% величины прожиточного минимума на детей, установленного в регионе проживания семьи. В Московской области прожиточный минимум на детей в 2025 году увеличен до 18 723 рублей. Это и будет максимальный, то есть 100% размер единого пособия. При одобрении 75% – размер единого пособия составит 14 042,25 рублей, соответственно 50% – 9 361,50 рублей.</text:p>
      <text:p text:style-name="Text_20_body">С 2025 года в правила назначения единого пособия внесены некоторые изменения. К примеру, родителям стало проще оформить указанную выплату на новорожденного ребенка. Если семья уже получает выплаты на старших детей, то в случае рождения последующего ребенка региональное Отделение назначает единое пособие в беззаявительном порядке, без комплексной проверки нуждаемости и в размере, установленном предыдущим детям.</text:p>
      <text:p text:style-name="Text_20_body">У семей Московского региона также появилась возможность синхронизировать сроки получения выплаты. В последний месяц периода получения единого пособия на одного из детей, семья может подать заявление на его переоформление на всех детей сразу.</text:p>
      <text:p text:style-name="Text_20_body">Единое пособие назначается на 12 месяцев и продлевается на основании заявления гражданина. После исполнения 17 лет выплата прекращается с 1 числа месяца, следующего за месяцем достижения ребенком указанного возраста.</text:p>
      <text:p text:style-name="Text_20_body">Напоминаем, что назначением единого пособия в столице занимаются органы социальной защиты населения, для этого необходимо подать электронное заявление через портал mos.ru. Жители Московской области могут получить данную меру социальной поддержки в региональном Отделении Соцфонда. Заявление можно оформить в личном кабинете на госуслугах, в любой клиентской службе Отделения СФР или МФЦ.</text:p>
      <text:p text:style-name="Text_20_body">Если остались вопросы, всегда можно обратиться в единый контакт-центр взаимодействия с гражданами по тел. 8 (800) 100-00-01 (звонок бесплатный), а также получить информацию, подписавшись на наши страницы в социальных сетях:</text:p>
      <text:p text:style-name="Text_20_body">ВК <text:a xlink:type="simple" xlink:href="https://vk.com/sfr.moskva.i.moskovskaya.oblast" office:name=""><text:span text:style-name="Definition"><text:span text:style-name="T1">https://vk.com/sfr.moskva.i.moskovskaya.oblast</text:span></text:span></text:a></text:p>
      <text:p text:style-name="Text_20_body">ОК <text:a xlink:type="simple" xlink:href="https://ok.ru/sfr.msk.i.moskobl" office:name=""><text:span text:style-name="Definition"><text:span text:style-name="T1">https://ok.ru/sfr.msk.i.moskobl</text:span></text:span></text:a></text:p>
      <text:p text:style-name="Text_20_body">ТГ <text:a xlink:type="simple" xlink:href="https://t.me/sfr_moskva_i_moskovskayaoblast" office:name=""><text:span text:style-name="Definition"><text:span text:style-name="T1">https://t.me/sfr_moskva_i_moskovskayaoblast</text:span></text:span></text:a></text:p>
      <text:p text:style-name="Text_20_body"><text:line-break/></text:p>
      <text:p text:style-name="Text_20_body">Адрес страницы: <text:a xlink:type="simple" xlink:href="http://bogorodskoe.mos.ru/social_sphere/pension-provision/detail/12961987.html" office:name=""><text:span text:style-name="Definition">http://bogorodskoe.mos.ru/social_sphere/pension-provision/detail/12961987.html</text:span></text:a></text:p>
      <text:p text:style-name="Text_20_body"><text:a xlink:type="simple" xlink:href="http://bogorodskoe.mos.ru" office:name=""><text:span text:style-name="Definition">Управа района Богородск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5-16T16:09:46Z</meta:creation-date>
    <dc:date>2025-05-16T16:09:46Z</dc:date>
  </office:meta>
</office:document-meta>
</file>