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ую-социальную-выплату-от-отделения-сфр-по-москве-и-московской-области-получают-99-тысяч-медицинских-работников"/>Специальную социальную выплату от Отделения СФР по Москве и Московской области получают 99 тысяч медицинских работников<text:bookmark-end text:name="специальную-социальную-выплату-от-отделения-сфр-по-москве-и-московской-области-получают-99-тысяч-медицинских-работников"/></text:h>
      <text:p text:style-name="First_20_paragraph">16.05.2025</text:p>
      <text:p text:style-name="Text_20_body">12 мая свой профессиональный праздник отмечают медицинские сестры. Для отдельных категорий медицинских работников, в том числе медсестер, с января 2023 года действует дополнительная мера государственной поддержки. <text:span text:style-name="T1">С начала 2025 года Отделение СФР по Москве и Московской области назначило специальную социальную выплату 99 571 медицинскому работнику. На эти цели было направлено 3,6 миллиарда рублей.</text:span></text:p>
      <text:p text:style-name="Text_20_body">Специальная ежемесячная выплата положена медработникам центральных районных, районных и участковых больниц, а также занятым на станциях и в отделениях скорой помощи.</text:p>
      <text:p text:style-name="Text_20_body">Размер выплаты составляет от 4,5 до 50 тысяч рублей и зависит от категории медицинского специалиста, численности жителей населенного пункта и вида медорганизации.</text:p>
      <text:p text:style-name="Text_20_body">Так, у врачей районных и участковых больниц, поликлиник и других учреждений первичного звена, расположенных в населенных пунктах, где живет меньше 50 000 человек, максимальный размер выплат – 50 тысяч рублей, у среднего медицинского персонала – до 30 тысяч рублей. Для врачей, работающих в населенных пунктах с численностью от 50 до 100 тысяч человек, максимальный размер социальной выплаты составляет 29 тысяч рублей, а для среднего медицинского персонала – 13 тысяч рублей. С населением более 100 тысяч врачи получают дополнительно от 14,5 до 18,5 тысяч рублей, средний медперсонал – от 6,5 до 8 тысяч рублей. Врачам скорой медицинской помощи положено 11,5 тысяч рублей, а фельдшерам, медсестрам и младшему медперсоналу – от 4,5 до 7 тысяч рублей.</text:p>
      <text:p text:style-name="Text_20_body">Для получения меры соцподдержки медработникам не нужно обращаться в Отделение Соцфонда. Выплату назначат автоматически на основании данных, полученных от медицинских организаций. В электронных реестрах уже содержится информация о работнике и размере выплаты. В течение десяти рабочих дней со дня получения таких сведений региональное Отделение СФР перечисляет денежные средства на счета медработников. Уведомление о начислении выплаты поступает получателю в личный кабинет на портале госуслуг.</text:p>
      <text:p text:style-name="Text_20_body">На сегодняшний день Отделение СФР по Москве и Московской области направляет средства на специальные ежемесячные выплаты медицинским работникам 280 медучреждений региона.</text:p>
      <text:p text:style-name="Text_20_body">Важно отметить, что специальная социальная выплата учитывается в совокупном доходе семьи при определении права на другие меры соцподдержки. При этом выплата не входит в расчет среднего заработка при предоставлении работнику ежегодного оплачиваемого отпуска и не учитывается при исчислении пособия по временной нетрудоспособности, не облагается подоходным налогом и не подлежит удержанию по исполнительным листам, так как относится к категории социальных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</text:p>
      <text:p text:style-name="Text_20_body">ВК <text:a xlink:type="simple" xlink:href="https://vk.com/sfr.moskva.i.moskovskaya.oblast" office:name=""><text:span text:style-name="Definition"><text:span text:style-name="T2">https://vk.com/sfr.moskva.i.moskovskaya.oblast</text:span></text:span></text:a></text:p>
      <text:p text:style-name="Text_20_body">ОК <text:a xlink:type="simple" xlink:href="https://ok.ru/sfr.msk.i.moskobl" office:name=""><text:span text:style-name="Definition"><text:span text:style-name="T2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2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bogorodskoe.mos.ru/social_sphere/pension-provision/detail/12970953.html" office:name=""><text:span text:style-name="Definition">http://bogorodskoe.mos.ru/social_sphere/pension-provision/detail/1297095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6T16:09:52Z</meta:creation-date>
    <dc:date>2025-05-16T16:09:52Z</dc:date>
  </office:meta>
</office:document-meta>
</file>