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style="italic" style:font-style-asian="italic" style:font-style-complex="italic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в-2025-году-отделение-сфр-по-москве-и-московской-области-компенсировало-стоимость-полиса-осаго-21-тысячам-жителей-региона"/>В 2025 году Отделение СФР по Москве и Московской области компенсировало стоимость полиса ОСАГО 2,1 тысячам жителей региона<text:bookmark-end text:name="в-2025-году-отделение-сфр-по-москве-и-московской-области-компенсировало-стоимость-полиса-осаго-21-тысячам-жителей-региона"/></text:h>
      <text:p text:style-name="First_20_paragraph">16.06.2025</text:p>
      <text:p text:style-name="Text_20_body"><text:line-break/></text:p>
      <text:p text:style-name="Text_20_body"><text:span text:style-name="T1">Жители Московского региона с инвалидностью раз в год могут получить частичную компенсацию за страховой полис ОСАГО. С начала года Отделение Соцфонда по Москве и Московской области оказало такую меру поддержки 2,1 тыс. гражданам с ограниченными возможностями здоровья.</text:span></text:p>
      <text:p text:style-name="Text_20_body"/>
      <text:p text:style-name="Text_20_body"><text:span text:style-name="T1">Получить выплату в размере 50% от общей стоимости договора ОСАГО могут люди с любой группой инвалидности, дети-инвалиды либо их законные представители. Главное условие – транспортное средство предоставляется им по медицинским показаниям и оно должно быть указано в индивидуальной программе реабилитации и абилитации (ИПРА).</text:span></text:p>
      <text:p text:style-name="Text_20_body"/>
      <text:p text:style-name="Text_20_body">Компенсация по договору ОСАГО предоставляется только на одно транспортное средство в период действия полиса в текущем календарном году. В страховке может быть указано не более трех водителей, включая самого льготника или его законного представителя.</text:p>
      <text:p text:style-name="Text_20_body">Процесс оформления выплаты стал простым и удобным. Отделение Соцфонда по Москве и Московской области предоставляет компенсацию в беззаявительном порядке на основании сведений из Федерального реестра инвалидов и единой информационной системы социального обеспечения. Для этого в договоре ОСАГО должен бытьуказан СНИЛС страхователя или собственника транспортного средства. После чего гражданину направляется уведомление о выплате.</text:p>
      <text:p text:style-name="Text_20_body">В случае,если уведомление не поступило, подать заявление о компенсации стоимости полиса ОСАГО можно в личном кабинете на портале госуслуг, в клиентской службе Отделения СФРили в МФЦ.К нему необходимо приложить страховой полис, индивидуальную программу реабилитации, а также сведения о счете для перечисления компенсации.</text:p>
      <text:p text:style-name="Text_20_body">Обратиться за выплатой можно в любое время пока действует страховой полис.Решение о предоставлении компенсации принимается в течение пяти рабочих дней со дня регистрации заявления. Такой же срок отводится на перечисление денежных средств.</text:p>
      <text:p text:style-name="Text_20_body">Подробную информацию можно также узнать на официальном сайте СФР в разделе «Инвалидам, владеющим транспортом».</text:p>
      <text:p text:style-name="Text_20_body">Если остались вопросы, всегда можно обратиться в единый контакт-центр взаимодействия с гражданами по тел. 8 (800) 100-00-01 (звонок бесплатный), а также получить информацию, подписавшись на наши страницы в социальных сетях: ВКонтакте (https://vk.com/sfr.moskva.i.moskovskaya.oblast), Одноклассники (https://ok.ru/sfr.msk.i.moskobl), Телеграм (<text:a xlink:type="simple" xlink:href="https://t.me/sfr_moskva_i_moskovskayaoblast" office:name=""><text:span text:style-name="Definition">https://t.me/sfr_moskva_i_moskovskayaoblast</text:span></text:a>).</text:p>
      <text:p text:style-name="Text_20_body">Пресс-служба Отделения СФР</text:p>
      <text:p text:style-name="Text_20_body">по Москве и Московской области</text:p>
      <text:p text:style-name="Text_20_body"><text:a xlink:type="simple" xlink:href="mailto:smiosfr@77.sfr.gov.ru" office:name=""><text:span text:style-name="Definition">smiosfr@77.sfr.gov.ru</text:span></text:a>+7 903-063-27-15</text:p>
      <text:p text:style-name="Text_20_body">8(499) 264-14-44</text:p>
      <text:p text:style-name="Text_20_body">8(499) 264-13-29</text:p>
      <text:p text:style-name="Text_20_body"><text:bookmark text:name="id__GoBack"/></text:p>
      <text:p text:style-name="Text_20_body"><text:line-break/></text:p>
      <text:p text:style-name="Text_20_body">Адрес страницы: <text:a xlink:type="simple" xlink:href="http://bogorodskoe.mos.ru/social_sphere/pension-provision/detail/13032282.html" office:name=""><text:span text:style-name="Definition">http://bogorodskoe.mos.ru/social_sphere/pension-provision/detail/13032282.html</text:span></text:a></text:p>
      <text:p text:style-name="Text_20_body"><text:a xlink:type="simple" xlink:href="http://bogorodskoe.mos.ru" office:name=""><text:span text:style-name="Definition">Управа района Богородское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5-06-19T08:21:01Z</meta:creation-date>
    <dc:date>2025-06-19T08:21:01Z</dc:date>
  </office:meta>
</office:document-meta>
</file>