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11-миллиона-федеральных-льготников-в-москве-и-московской-области-получают-набор-социальных-услуг-в-натуральном-виде"/>Более 1,1 миллиона федеральных льготников в Москве и Московской области получают набор социальных услуг в натуральном виде<text:bookmark-end text:name="более-11-миллиона-федеральных-льготников-в-москве-и-московской-области-получают-набор-социальных-услуг-в-натуральном-виде"/></text:h>
      <text:p text:style-name="First_20_paragraph">25.06.2025</text:p>
      <text:p text:style-name="Text_20_body"><text:line-break/></text:p>
      <text:p text:style-name="Text_20_body">Отделение СФР по Москве и Московской области предоставляет федеральным льготникам ежемесячную денежную выплату (ЕДВ), в состав которой входит набор социальных услуг (НСУ). Он включает в себя обеспечение лекарственными препаратами, санаторно-курортное лечение, проезд на междугородном транспорте к месту лечения и обратно, а также бесплатный проезд на пригородных поездах. На сегодняшний день свыше 1,1 миллиона жителей региона сохранили право на получение таких льгот в натуральном виде.</text:p>
      <text:p text:style-name="Text_20_body">К федеральным льготникам относятся инвалиды и участники Великой Отечественной войны, ветераны боевых действий, члены семей погибших или умерших участников Великой Отечественной войны и ветеранов боевых действий,дети и взрослые с любой группой инвалидности, жители блокадного Ленинграда, осажденного Севастополя и Сталинграда, а также пострадавшие в результате радиационных и техногенных катастроф и другие категории граждан.</text:p>
      <text:p text:style-name="Text_20_body">По умолчанию набор социальных услуг предоставляется в натуральной форме. Исключение составляют граждане, подвергшиеся воздействию радиации и ветераны боевых действий, которым он изначально предоставляется в денежном эквиваленте. В дальнейшем льготник может самостоятельно выбрать, в какой форме он предпочитает получать НСУ. При этом он может заменить способ получения НСУ деньгами как полностью, так и частично.</text:p>
      <text:p text:style-name="Text_20_body">В этом году стоимость НСУ составляет 1728,46 рублей. Из них за лекарства, медицинские изделия и питание положено 1331,30 рублей, за путевки — 205,95 рублей и за проезд — 191,21 рубль.</text:p>
      <text:p text:style-name="Text_20_body">Размер денежного эквивалента не означает, что льготы в натуральном виде оказываются на такую же сумму. Они предоставляются в том объеме, который необходим льготнику.</text:p>
      <text:p text:style-name="Text_20_body">Менять порядок получения социальных услуг можно ежегодно.Если льготник хочет изменить НСУ на 2026 год, ему необходимо до 1 октября 2025 года подать заявление через портал госуслуг, в клиентской службе Отделения СФР по Москве и Московской области или МФЦ. Если форма получения набора соцуслуг устраивает, и получатель не планирует ее менять на следующий год, подавать заявление не нужно.</text:p>
      <text:p text:style-name="Text_20_body">Если остались вопросы, всегда можно обратиться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 ВКонтакте (https://vk.com/sfr.moskva.i.moskovskaya.oblast), Одноклассники (https://ok.ru/sfr.msk.i.moskobl), Телеграм (https://t.me/sfr_moskva_i_moskovskayaoblast).</text:p>
      <text:p text:style-name="Text_20_body"><text:bookmark text:name="id__GoBack"/> Павлова Ирина Порфирьевна,</text:p>
      <text:p text:style-name="Text_20_body">заместитель начальника</text:p>
      <text:p text:style-name="Text_20_body">управления по взаимодействию со СМИ</text:p>
      <text:p text:style-name="Text_20_body">и связям с общественностью Отделения СФР</text:p>
      <text:p text:style-name="Text_20_body">по Москве и Московской области</text:p>
      <text:p text:style-name="Text_20_body">pavlovaip@77.sfr.gov.ru</text:p>
      <text:p text:style-name="Text_20_body">8(499) 264-13-29,</text:p>
      <text:p text:style-name="Text_20_body">89030632715</text:p>
      <text:p text:style-name="Text_20_body"><text:line-break/></text:p>
      <text:p text:style-name="Text_20_body">Адрес страницы: <text:a xlink:type="simple" xlink:href="http://bogorodskoe.mos.ru/social_sphere/pension-provision/detail/13058987.html" office:name=""><text:span text:style-name="Definition">http://bogorodskoe.mos.ru/social_sphere/pension-provision/detail/1305898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5T09:31:33Z</meta:creation-date>
    <dc:date>2025-06-25T09:31:33Z</dc:date>
  </office:meta>
</office:document-meta>
</file>