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пция-развития-ранней-помощи-в-российской-федерации-на-период-до-2020-года"/>Концепция развития ранней помощи в Российской Федерации на период до 2020 года<text:bookmark-end text:name="концепция-развития-ранней-помощи-в-российской-федерации-на-период-до-2020-года"/></text:h>
      <text:p text:style-name="First_20_paragraph">16.12.2016</text:p>
      <text:p text:style-name="Text_20_body"><text:span text:style-name="T1">Утверждена Концепция развития ранней помощи в Российской Федерации на период до 2020 года.</text:span></text:p>
      <text:p text:style-name="Text_20_body">Целевой группой для оказания ранней помощи являются семьи с детьми в возрасте от 0 до 3 лет, у которых имеются отставание в физическом или умственном развитии, нарушения здоровья, с высокой вероятностью приводящие к задержкам развития.</text:p>
      <text:p text:style-name="Text_20_body">Под ранней помощью понимается комплекс медицинских, социальных и психолого-педагогических услуг, оказываемых на межведомственной основе детям целевой группы и их семьям, содействие их оптимальному развитию, формированию физического и психического здоровья, включению в среду сверстников и интеграции в общество.</text:p>
      <text:p text:style-name="Text_20_body">Реализация Концепции будет осуществляться в 3 этапа.</text:p>
      <text:p text:style-name="Text_20_body">На первом этапе (2016 и 2017 годы) предлагается, в числе прочего, разработать (актуализировать) стандарты оказания услуг в сфере ранней помощи детям целевой группы и их семьям; разработать необходимые образовательные стандарты для обеспечения подготовки специалистов в сфере ранней помощи.</text:p>
      <text:p text:style-name="Text_20_body">На втором этапе (2018 год) предлагается, в частности, провести апробацию стандартов оказания услуг в сфере ранней помощи детям целевой группы и их семьям, оказывать методическую и информационную поддержку регионам, которые реализуют программы ранней помощи (или аналогичные им).</text:p>
      <text:p text:style-name="Text_20_body">На третьем этапе (2019 и 2020 годы) планируется оказывать поддержку субъектам РФ в формировании программ ранней помощи при создании системы комплексной реабилитации и абилитации инвалидов в рамках реализации мероприятий государственной программы Российской Федерации "Доступная среда" на 2011 - 2020 годы.</text:p>
      <text:p text:style-name="Text_20_body">Объемы и источники финансирования реализации основных мероприятий Концепции на каждый год будут определяться в федеральном бюджете на очередной финансовый год в пределах ассигнований, выделяемых на выполнение мероприятий государственной программы Российской Федерации "Доступная среда" на 2011 - 2020 годы, программ Минобрнауки России в части мероприятий в сфере ранней помощи, а также государственной программы Российской Федерации "Развитие здравоохранения" в части оказания медицинской помощи детям с генетическими нарушениями.</text:p>
      <text:p text:style-name="Text_20_body"><text:line-break/></text:p>
      <text:p text:style-name="Text_20_body">Адрес страницы: <text:a xlink:type="simple" xlink:href="http://bogorodskoe.mos.ru/social_sphere/public_health/detail/4457011.html" office:name=""><text:span text:style-name="Definition">http://bogorodskoe.mos.ru/social_sphere/public_health/detail/445701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31T11:35:22Z</meta:creation-date>
    <dc:date>2024-01-31T11:35:22Z</dc:date>
  </office:meta>
</office:document-meta>
</file>