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оведение-вакцинации-населения"/>О проведение вакцинации населения<text:bookmark-end text:name="о-проведение-вакцинации-населения"/></text:h>
      <text:p text:style-name="First_20_paragraph">18.09.2017</text:p>
      <text:p text:style-name="Text_20_body">Территориальный отдел Управления Роспотребнадзора по городу Москве в Восточном административном округе города Москвы в целях профилактики гриппа и острых респираторных вирусных инфекций (ОРВИ) и в соответствии со ст. 51 Федерального закона Российской федерации от 30 марта 1999г. № 52-ФЗ «О санитарно-эпидемиологическом благополучии населения», ст. 91 Федерального закона Российской Федерации от 17сентября 2008 г. № 157-ФЗ «Об иммунопрофилактики инфекционных болезней», Санитарных правил 3.1.2.3117-13 «Профилактика гриппа», приказа Минздрав России от 21.03.2014года № 125н «Об утверждении национального календаря профилактических прививок и календаря профилактических прививок по эпидемическим показаниям» (в ред. Приказа Минздрава России от 13 апреля 2017г. №175н) предлагает:</text:p>
      <text:p text:style-name="Text_20_body">1. Организовать проведение профилактических прививок против гриппа и лекарственной профилактики гриппа и ОРВИ среди сотрудников, срок - <text:span text:style-name="T1">сентябрь-октябрь 2017г.</text:span></text:p>
      <text:p text:style-name="Text_20_body">2. Провести комплекс работ по созданию надлежащих условий в зимний период для работающих на открытом воздухе - наличие помещений для обогрева и приема пищи; поддержа­нию необходимого температурного режима в производственных помещениях, срок <text:span text:style-name="T1">сентябрь</text:span> - <text:span text:style-name="T1">октябрь 2017г.</text:span></text:p>
      <text:p text:style-name="Text_20_body">3. Представить в Территориальный отдел Управления Роспотребнадзора по городу Москве в Восточном административном округе города Москвы по адресу ул. 2-Владимирская дом 46, корп. 2 предварительно <text:span text:style-name="T1">по e-mail:vao@77.rospotrebnadzor.ru</text:span> данные о количестве привитых против гриппа из общего количества работающих с указанием наименования вакцины и места проведения вакцинации, в срок <text:span text:style-name="T1">до 02.10.2017г., к 01.11.2017г., к 01.12.2017г., к 12.01.2018г.</text:span></text:p>
      <text:p text:style-name="Text_20_body">По вопросам о медицинских организациях, оказывающих услуги населению, в том числе по вакцинации против гриппа, обращаться в Дирекцию по координации деятельности медицин­ских организаций Департамента здравоохранения города Москвы в отдел по работе с ВАО.</text:p>
      <text:p text:style-name="Text_20_body"><text:line-break/></text:p>
      <text:p text:style-name="Text_20_body">Адрес страницы: <text:a xlink:type="simple" xlink:href="http://bogorodskoe.mos.ru/social_sphere/public_health/detail/6865353.html" office:name=""><text:span text:style-name="Definition">http://bogorodskoe.mos.ru/social_sphere/public_health/detail/686535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7T05:42:41Z</meta:creation-date>
    <dc:date>2024-02-07T05:42:41Z</dc:date>
  </office:meta>
</office:document-meta>
</file>