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рь-и-ее-профилактика"/>Корь и ее профилактика<text:bookmark-end text:name="корь-и-ее-профилактика"/></text:h>
      <text:p text:style-name="First_20_paragraph">12.12.2017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ocial_sphere/public_health/detail/7033567.html" office:name=""><text:span text:style-name="Definition">http://bogorodskoe.mos.ru/social_sphere/public_health/detail/703356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9T04:10:53Z</meta:creation-date>
    <dc:date>2023-12-09T04:10:53Z</dc:date>
  </office:meta>
</office:document-meta>
</file>