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рриториальный-отдел-управления-роспотребнадзора-по-городу-москве-в-восточном-административном-округе-города-москвы-сообщает"/>Территориальный отдел Управления Роспотребнадзора по городу Москве в Восточном административном округе города Москвы сообщает<text:bookmark-end text:name="территориальный-отдел-управления-роспотребнадзора-по-городу-москве-в-восточном-административном-округе-города-москвы-сообщает"/></text:h>
      <text:p text:style-name="First_20_paragraph">05.10.2018</text:p>
      <text:p text:style-name="Text_20_body">По данным регистрационного учёта сезонный подъём заболеваемости гриппом и ОРВИ в округе, как и в Москве, в эпидсезон 2017/2018 также как и в предыдущем эпидсезоне 2016/2017 начался в сентябре 2017 года на 37 неделе (с 4.09 по 10.09) и, с 15-ой недели 2018 года (с 9 по 15.04) началось устойчивое снижение активности эпидемического процесса.</text:p>
      <text:p text:style-name="Text_20_body">Пик заболеваемости по совокупному населению пришёлся на 13 неделю 2018 года (с 26 марта по 01 апреля), когда в округе было зарегистрировано максимальное число заболевших (12 665случаев), показатель заболеваемости составил 843,9 на 100 тыс. населения.</text:p>
      <text:p text:style-name="Text_20_body">В прививочную кампанию 2017/2018 годов был существенно увеличен охват прививками против гриппа населения Москвы. В предэпидемический период за счёт всех источников в округе было выполнено более 841 606 тыс. прививок против гриппа. Охват прививками по округу составил 56,0%, что на 0,3% больше показателя предыдущего эпидсезона в г. Москве (55,7 %).</text:p>
      <text:p text:style-name="Text_20_body">Высокий процент охвата прививками против гриппа населения Москвы вместе со своевременно проводимыми другими профилактическими мероприятиями позволили удерживать заболеваемости гриппом и ОРВИ на социально приемлемом уровне.</text:p>
      <text:p text:style-name="Text_20_body">В настоящее время заболеваемость гриппом и ОРВИ в целом по округу остается на неэпидемическом уровне. Отмечается начало сезонного подъема заболеваемости. За последнюю 38 неделю года заболеваемость на 51,0% выше уровня предыдущей недели по всем группам населения, наибольший темп прироста у взрослого населения - 72,7%, и ниже уровня аналогичного периода прошлого года также по всем группам населения, также по всем группам населения заболеваемость ниже уровня эпидемического порога.</text:p>
      <text:p text:style-name="Text_20_body">В целях профилактики гриппа в соответствии с СП 3.1.2.3117-13 «Профилактика гриппа и других острых респираторных вирусных инфекций» и приказа Минздрава России от 21.03.2014 № 125н «Об утверждении национального календаря профилактических прививок и календаря профилактических прививок по эпидемическим показаниям» в округе необходимо провести иммунизацию населения по следующим направлениям:</text:p>
      <text:p text:style-name="Text_20_body">- в рамках национального календаря профилактических прививок (за счет средств федерального бюджета) запланировано привить 682 тысячи 500 человек, из них 544 тысяч 670 человек взрослого населения из числа работников медицинских и образовательных организаций, транспорта, коммунального обслуживания; взрослых старше 60 лет, а также беременных женщин, лиц, подлежащих призыву на военную службу, лиц с хроническими заболеваниями, в том числе с заболеваниями легких, сердечно-сосудистыми заболеваниями, метаболическими нарушениями и ожирением.</text:p>
      <text:p text:style-name="Text_20_body">- за счет средств предприятий и организаций округа, в первую очередь торговли, общественного питания, промышленных предприятий.</text:p>
      <text:p text:style-name="Text_20_body">В рамках национального календаря профилактических прививок на 01.10.2018г. привито 281 тысяча 424 человека, в том числе 62127 детей и 219297 взрослых. Начали проводиться прививки за счет собственных средств предприятий, на 01.10.2018г. привито 28 тысяч 093 человека. <text:bookmark text:name="id__GoBack"/></text:p>
      <text:p text:style-name="Text_20_body"><text:line-break/></text:p>
      <text:p text:style-name="Text_20_body">Адрес страницы: <text:a xlink:type="simple" xlink:href="http://bogorodskoe.mos.ru/social_sphere/public_health/detail/7616623.html" office:name=""><text:span text:style-name="Definition">http://bogorodskoe.mos.ru/social_sphere/public_health/detail/761662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2:51:04Z</meta:creation-date>
    <dc:date>2023-07-19T22:51:04Z</dc:date>
  </office:meta>
</office:document-meta>
</file>