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шино-места-от-государственного-застройщика"/>Машино-места от государственного застройщика<text:bookmark-end text:name="машино-места-от-государственного-застройщика"/></text:h>
      <text:p text:style-name="First_20_paragraph">20.12.2017</text:p>
      <text:p text:style-name="Text_20_body">Между покупкой и арендой машиноместа, покупатели исходят из своих финансовых возможностей, но предпочтение отдают покупке. Такой выбор обусловлен надежной инвестицией в будущее и наличием гарантированного места на парковке.</text:p>
      <text:p text:style-name="Text_20_body">Правительство г. Москвы с каждым годом усиливает борьбу со стихийными парковками, организуя платные парковочные пространства и обустраивает новые пешеходные зоны в пределах Третьего транспортного кольца. В связи с этим вопрос приобретения машино-места становиться все более актуальным для горожан.</text:p>
      <text:p text:style-name="Text_20_body"><text:line-break/></text:p>
      <text:p text:style-name="Text_20_body">Безусловно, одним из основных критериев по подбору машино-места является месторасположение паркинга. ГУП г. Москвы «Дирекция гаражного строительства» выставит на реализацию в 2018 году более 45 000 машино-мест во всех округах города. Минимальная стоимость машино-места начинается от 167 тыс. рублей в наземном многоуровневом паркинге.</text:p>
      <text:p text:style-name="Text_20_body"><text:line-break/></text:p>
      <text:p text:style-name="Text_20_body">ЦАО 3 451 машино-места по 54 адресам;</text:p>
      <text:p text:style-name="Text_20_body">ЮАО 2 341 машино-мест по 31 адресам;</text:p>
      <text:p text:style-name="Text_20_body">СВАО 3 194 машино-мест по 27 адресам</text:p>
      <text:p text:style-name="Text_20_body">ВАО 5 806 машино-место по 44 адресу;</text:p>
      <text:p text:style-name="Text_20_body">ЮВАО 7 215 машино-мест по 45 адресам;</text:p>
      <text:p text:style-name="Text_20_body">ЮЗАО 7 345 машино-мест по 49 адресам;</text:p>
      <text:p text:style-name="Text_20_body">ЗАО 5 270 машино-мест по 36 адресам;</text:p>
      <text:p text:style-name="Text_20_body">САО 3 128 машино-место по 32 адресам;</text:p>
      <text:p text:style-name="Text_20_body">ЗелАО 2 433 машино-мест по 17 адр <text:bookmark text:name="id__GoBack"/> есам;</text:p>
      <text:p text:style-name="Text_20_body">СЗАО 5 199 машино-мест по 43 адресам;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the-realization-of-the-objects-of-the-garage/detail/7049443.html" office:name=""><text:span text:style-name="Definition">http://bogorodskoe.mos.ru/the-realization-of-the-objects-of-the-garage/detail/704944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11:57:10Z</meta:creation-date>
    <dc:date>2023-05-25T11:57:10Z</dc:date>
  </office:meta>
</office:document-meta>
</file>