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обрести-машино-место-6-шагов"/>Приобрести машино-место – 6 шагов<text:bookmark-end text:name="приобрести-машино-место-6-шагов"/></text:h>
      <text:p text:style-name="First_20_paragraph">21.12.2017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the-realization-of-the-objects-of-the-garage/detail/7053640.html" office:name=""><text:span text:style-name="Definition">http://bogorodskoe.mos.ru/the-realization-of-the-objects-of-the-garage/detail/705364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0:10:45Z</meta:creation-date>
    <dc:date>2023-08-22T20:10:45Z</dc:date>
  </office:meta>
</office:document-meta>
</file>