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инять-участие-в-торгах"/>Как принять участие в торгах?<text:bookmark-end text:name="как-принять-участие-в-торгах"/></text:h>
      <text:p text:style-name="First_20_paragraph">12.07.2018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7445751.html" office:name=""><text:span text:style-name="Definition">http://bogorodskoe.mos.ru/the-realization-of-the-objects-of-the-garage/detail/744575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10:56:46Z</meta:creation-date>
    <dc:date>2023-06-24T10:56:46Z</dc:date>
  </office:meta>
</office:document-meta>
</file>