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ста-для-хранения-вашего-автомобиля"/>Места для хранения вашего автомобиля!<text:bookmark-end text:name="места-для-хранения-вашего-автомобиля"/></text:h>
      <text:p text:style-name="First_20_paragraph">12.07.2018</text:p>
      <text:p text:style-name="Text_20_body"><text:span text:style-name="T1">Департамент города Москвы по конкурентной политике сообщает</text:span>, что на торги по продаже имущества, находящегося в собственности города Москвы, выставлено 17 машино-мест площадью от 20,0 до 30,0 кв. м, расположенных на территории Восточного административного округа города Москвы по адресам:</text:p>
      <text:p text:style-name="Text_20_body">- Москва, р-н Гольяново, Уральская ул., д.1, корп.1 (8 машино-мест);</text:p>
      <text:p text:style-name="Text_20_body"><text:span text:style-name="T1">- Москва, р-н Богородское, бульв. Маршала Рокоссовского, д.6, корп.1 (9 машино-мест).</text:span></text:p>
      <text:p text:style-name="Text_20_body"><text:span text:style-name="T1">Дата проведения торгов: 29.08.2018 (окончание приема заявок 21.08.2018).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he-realization-of-the-objects-of-the-garage/detail/7445765.html" office:name=""><text:span text:style-name="Definition">http://bogorodskoe.mos.ru/the-realization-of-the-objects-of-the-garage/detail/744576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15:52:20Z</meta:creation-date>
    <dc:date>2023-06-16T15:52:20Z</dc:date>
  </office:meta>
</office:document-meta>
</file>