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восточном-округе-столицы-москвичи-могут-арендовать-машиноместа"/>В Восточном округе столицы москвичи могут арендовать машиноместа<text:bookmark-end text:name="в-восточном-округе-столицы-москвичи-могут-арендовать-машиноместа"/></text:h>
      <text:p text:style-name="First_20_paragraph">25.06.2019</text:p>
      <text:p text:style-name="Text_20_body">Департаментом городского имущества города Москвы предоставляются машино-места в аренду физическим лицам, являющимся собственниками/нанимателями, жилых помещений в многоквартирном доме, или в многоквартирном доме, учтенном в одном домовладении с сооружением, где расположено машино-место, по следующим адресам:</text:p>
      <text:p text:style-name="Text_20_body">- бульв. Рокоссовского Маршала д. 6 корп. 1;</text:p>
      <text:p text:style-name="Text_20_body">- ул. Амурская д. 56;</text:p>
      <text:p text:style-name="Text_20_body">- ул. Байкальская д. 18А;</text:p>
      <text:p text:style-name="Text_20_body">- ул. Уральская д. 1 корп. 1;</text:p>
      <text:p text:style-name="Text_20_body">- шоссе Энтузиастов д. 51;</text:p>
      <text:p text:style-name="Text_20_body">- пр. Измайловский д. 10 корп. 1;</text:p>
      <text:p text:style-name="Text_20_body">- пр. Измайловский д. 10 корп. 3</text:p>
      <text:p text:style-name="Text_20_body">Для рассмотрения вопроса о предоставлении одного машино-места необходимо представить в Департамент:</text:p>
      <text:p text:style-name="Text_20_body">- заявление о предоставлении машино-места от физического лица, за исключением индивидуального предпринимателя, достигшего совершеннолетия, которое является собственником/нанимателем жилого помещения в многоквартирном доме;</text:p>
      <text:p text:style-name="Text_20_body">- копию паспорта (2, 3 и 5 страницы);</text:p>
      <text:p text:style-name="Text_20_body">- копию Свидетельства о постановке на учет физического лица в налоговом органе, в случае отсутствия индивидуального номера налогоплательщика<text:line-break/>(далее - ИНН) представляется документ из Управления Федеральной налоговой службы по городу Москве об отсутствии ИНН;</text:p>
      <text:p text:style-name="Text_20_body">- копию выписки из Единого государственного реестра недвижимости, подтверждающую право собственности на жилое помещение в многоквартирном доме, - для собственников жилых помещений, в том числе на праве общей собственности, в многоквартирном доме, полученную не ранее чем за 1 (один) месяц до даты подачи обращения в Департамент;</text:p>
      <text:p text:style-name="Text_20_body">- копию договора найма жилого помещения в многоквартирном доме либо копия выписки из домовой книги и копия финансово-лицевого счета, либо копия единого жилищного документа – для лиц, имеющих право пользования жилыми помещениями государственного жилищного фонда на условиях найма.</text:p>
      <text:p text:style-name="Text_20_body">Ставка арендной платы за машино-места устанавливается в соответствии с приложением № 3 к постановлению Правительства Москвы от 25.12.2012 года № 809-ПП «Об основных направлениях арендной политики по предоставлению нежилых помещений, находящихся в имущественной казне города Москвы».</text:p>
      <text:p text:style-name="Text_20_body">Ставка арендной платы за машино-места, оборудованные подъемным механизмом (зависимые машино-места) типа «Klaus» устанавливается на основании отчета о рыночной стоимости объекта недвижимости.</text:p>
      <text:p text:style-name="Text_20_body">Необходимо отметить, что количество машино-мест по указанным адресам ограничено.</text:p>
      <text:p text:style-name="Text_20_body">Для оформления договора аренды машино-места необходимо обращаться с заявлением в службу «одного окна» Департамента по адресу: г. Москва, 1-й Красногвардейский проезд, д. 21, стр. 1 или на сайт Департамента – <text:a xlink:type="simple" xlink:href="http://www.mos.ru/dgi" office:name=""><text:span text:style-name="Definition">http://www.mos.ru/dgi</text:span></text:a>.</text:p>
      <text:p text:style-name="Text_20_body"><text:line-break/></text:p>
      <text:p text:style-name="Text_20_body">Адрес страницы: <text:a xlink:type="simple" xlink:href="http://bogorodskoe.mos.ru/the-realization-of-the-objects-of-the-garage/detail/8174774.html" office:name=""><text:span text:style-name="Definition">http://bogorodskoe.mos.ru/the-realization-of-the-objects-of-the-garage/detail/8174774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07:51:01Z</meta:creation-date>
    <dc:date>2023-05-26T07:51:01Z</dc:date>
  </office:meta>
</office:document-meta>
</file>