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ализация-52-машино-мест-расположенных-в-подвале-многоквартирного-жилого-дома-по-адресу-г.-москва-бульвар-маршала-рокоссовского-д.-6-к.-1"/>Реализация 52 машино-мест, расположенных в подвале многоквартирного жилого дома по адресу: г. Москва, бульвар Маршала Рокоссовского, д. 6, к. 1<text:bookmark-end text:name="реализация-52-машино-мест-расположенных-в-подвале-многоквартирного-жилого-дома-по-адресу-г.-москва-бульвар-маршала-рокоссовского-д.-6-к.-1"/></text:h>
      <text:p text:style-name="First_20_paragraph">27.05.2020</text:p>
      <text:p text:style-name="Text_20_body">В соответствии с постановлением Правительства Москвы от 24.07.2018 № 769-ПП «Об установлении особенностей согласования отдельных видов сделок, связанных с отчуждением недвижимого имущества, совершаемых государственными унитарными предприятиями (государственными предприятиями, казенными предприятиями) города Москвы, государственными учреждениями города Москвы» Департамент города Москвы по конкурентной политике сообщает о реализации 52 машино-мест, расположенных в подвале многоквартирного жилого дома по адресу: г. Москва, бульвар Маршала Рокоссовского, д. 6, к. 1.</text:p>
      <text:p text:style-name="Text_20_body">Существенным условием сделки является отчуждение указанных машино-мест в преимущественном порядке жителям жилых помещений многоквартирного дома по адресу: бульвар Маршала Рокоссовского, д. 6, к. 1.</text:p>
      <text:p text:style-name="Text_20_body">Прием заявок от жителей жилых помещений осуществляется с 03.06.2020 с использованием функционала электронной площадки <text:a xlink:type="simple" xlink:href="www.roseltorg.ru" office:name=""><text:span text:style-name="Definition">www.roseltorg.ru</text:span></text:a>.</text:p>
      <text:p text:style-name="Text_20_body">Информацию об адресе расположения машино-места и его стоимости можно найти на сайте Инвестиционного портала города Москвы (<text:a xlink:type="simple" xlink:href="http://www.investmoscow.ru/" office:name=""><text:span text:style-name="Definition">www.investmoscow.ru</text:span></text:a>), содержащую информацию о возможности приобретения жителями машино-мест в преимущественном порядке или перейти по ссылке <text:a xlink:type="simple" xlink:href="https://investmoscow.ru/tenders/prodazha-mashinomest/pretradeinfo/" office:name=""><text:span text:style-name="Definition">https://investmoscow.ru/tenders/prodazha-mashinomest/pretradeinfo/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realization-of-the-objects-of-the-garage/detail/8924295.html" office:name=""><text:span text:style-name="Definition">http://bogorodskoe.mos.ru/the-realization-of-the-objects-of-the-garage/detail/892429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15:23:42Z</meta:creation-date>
    <dc:date>2023-08-02T15:23:42Z</dc:date>
  </office:meta>
</office:document-meta>
</file>