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для-населения-по-гриппу-птиц"/>ПАМЯТКА ДЛЯ НАСЕЛЕНИЯ ПО ГРИППУ ПТИЦ<text:bookmark-end text:name="памятка-для-населения-по-гриппу-птиц"/></text:h>
      <text:p text:style-name="First_20_paragraph">03.02.2022</text:p>
      <text:p text:style-name="Text_20_body"><text:line-break/></text:p>
      <text:p text:style-name="Text_20_body"><text:span text:style-name="T1">Грипп птиц</text:span> (классическая чума птиц, экссудативный тиф, брауншвейгская болезнь кур) – особо опасная вирусная высоко контагиозная болезнь птиц разных видов. Возбудитель впервые выделен Четании и Савонуции в 1901 году, а принадлежность к вирусу гриппа типа А-Mixovirus influenza A установлена Шеффер и Уотерсон в 1956 году.</text:p>
      <text:p text:style-name="Text_20_body"><text:span text:style-name="T1">Возбудитель</text:span> – гемагглютинирующий РНК содержащий вирус сем. Ortomyxoviridae. Характеризуется большим спектром антигенных вариантов (16 по гемагглютинину и 9 по нейраминидазе), что требует для специфической профилактики изготовления вакцин к каждому варианту.</text:p>
      <text:p text:style-name="Text_20_body">Грипп птиц регистрируется в странах всех континентов мира. Заболеваемость 90-100%, смертность - 95-100%. Источник возбудителя больные и переболевшие птицы, природный резервуар–дикие птицы.</text:p>
      <text:p text:style-name="Text_20_body">Заражение происходит воздушно-капельным путем и алиментарно. Болезнь протекает сверхостро, подостро и хронически, сопровождается кашлем, хрипами при дыхании, посинением гребня и серёжек, параличами крыльев и ног, отёками подкожной клетчатки головы, шеи и рядом других признаков, гамма которых зависит от вирулентности штамма.</text:p>
      <text:p text:style-name="Text_20_body"><text:span text:style-name="T1">Профилактика</text:span>: проведением общих ветеринарно-санитарных мероприятий и специфическая с использованием живых инактивированных вакцин. При угрозе заноса возбудителя кур вакцинируют.</text:p>
      <text:p text:style-name="Text_20_body">При появлении гриппа накладывают карантин, больных птиц уничтожают. Для дезинфекции применяют препараты едкого натра, формальдегида и перекись водорода. Диагностика РКА, РЗГА, РДП.</text:p>
      <text:p text:style-name="Text_20_body"><text:line-break/></text:p>
      <text:p text:style-name="Text_20_body">Адрес страницы: <text:a xlink:type="simple" xlink:href="http://bogorodskoe.mos.ru/the-state-veterinary-service/detail/10595614.html" office:name=""><text:span text:style-name="Definition">http://bogorodskoe.mos.ru/the-state-veterinary-service/detail/10595614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9T14:38:33Z</meta:creation-date>
    <dc:date>2023-05-29T14:38:33Z</dc:date>
  </office:meta>
</office:document-meta>
</file>