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стать-суперхозяином-для-домашних-животных"/>Как стать суперхозяином для домашних животных<text:bookmark-end text:name="как-стать-суперхозяином-для-домашних-животных"/></text:h>
      <text:p text:style-name="First_20_paragraph">06.02.2023</text:p>
      <text:p text:style-name="Text_20_body">1. Регистрация домашних животных - <text:a xlink:type="simple" xlink:href="http://data.mos.ru/opendata/7725570674-punkty-registratsii-domashnih-jivotnyh" office:name=""><text:span text:style-name="Definition">http://data.mos.ru/opendata/7725570674-punkty-registratsii-domashnih-jivotnyh</text:span></text:a></text:p>
      <text:p text:style-name="Text_20_body">2. Запись к ветеринарному врачу – <text:a xlink:type="simple" xlink:href="https://www.mos.ru/pgu/ru/services/link/2500/" office:name=""><text:span text:style-name="Definition">https://www.mos.ru/pgu/ru/services/link/2500/</text:span></text:a></text:p>
      <text:p text:style-name="Text_20_body">3. График вакцинации животных против бешенства - <text:a xlink:type="simple" xlink:href="https://www.mos.ru/moskomvet/function/punkti_vakcinacii/" office:name=""><text:span text:style-name="Definition">https://www.mos.ru/moskomvet/function/punkti_vakcinacii/</text:span></text:a></text:p>
      <text:p text:style-name="Text_20_body">4. Поиск пропавших и найденных животных - <text:a xlink:type="simple" xlink:href="https://www.mos.ru/pgu/ru/services/link/4033/" office:name=""><text:span text:style-name="Definition">https://www.mos.ru/pgu/ru/services/link/4033/</text:span></text:a></text:p>
      <text:p text:style-name="Text_20_body">5. Площадки для выгула собак - <text:a xlink:type="simple" xlink:href="https://data.mos.ru/opendata/7710878000-ploshchadki-dlya-vygula-dressirovki-sobak" office:name=""><text:span text:style-name="Definition">https://data.mos.ru/opendata/7710878000-ploshchadki-dlya-vygula-dressirovki-sobak</text:span></text:a></text:p>
      <text:p text:style-name="Text_20_body">6. Безнадзорные животные - Приюты для безнадзорных животных - <text:a xlink:type="simple" xlink:href="https://data.mos.ru/opendata/7710878000-priyuty-dlya-brodyachih-jivotnyh" office:name=""><text:span text:style-name="Definition">https://data.mos.ru/opendata/7710878000-priyuty-dlya-brodyachih-jivotnyh</text:span></text:a></text:p>
      <text:p text:style-name="Text_20_body">7. Пункты приема трупов домашних животных - <text:a xlink:type="simple" xlink:href="https://data.mos.ru/opendata/7725570674-punkty-priema-trupov-domashnih-jivotnyh" office:name=""><text:span text:style-name="Definition">https://data.mos.ru/opendata/7725570674-punkty-priema-trupov-domashnih-jivotnyh</text:span></text:a></text:p>
      <text:p text:style-name="Text_20_body">8. «Как стать суперхозяином» - <text:a xlink:type="simple" xlink:href="https://www.mos.ru/city/projects/pets/" office:name=""><text:span text:style-name="Definition">https://www.mos.ru/city/projects/pets/</text:span></text:a></text:p>
      <text:p text:style-name="Text_20_body"><text:line-break/></text:p>
      <text:p text:style-name="Text_20_body">Адрес страницы: <text:a xlink:type="simple" xlink:href="http://bogorodskoe.mos.ru/the-state-veterinary-service/detail/11391337.html" office:name=""><text:span text:style-name="Definition">http://bogorodskoe.mos.ru/the-state-veterinary-service/detail/1139133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22T02:28:26Z</meta:creation-date>
    <dc:date>2024-09-22T02:28:26Z</dc:date>
  </office:meta>
</office:document-meta>
</file>