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амятка-для-населения-по-лейкозу-крупного-рогатого-скота"/>Памятка для населения по лейкозу крупного рогатого скота<text:bookmark-end text:name="памятка-для-населения-по-лейкозу-крупного-рогатого-скота"/></text:h>
      <text:p text:style-name="First_20_paragraph">29.03.2023</text:p>
      <text:p text:style-name="Text_20_body">Лейкоз крупного рогатого скота – хроническая инфекционная болезнь с необратимым процессом, вызываемая вирусом лейкоза крупного рогатого скота (ВЛ КРС), протекающая в начале бессимптомно, а затем проявляющаяся лимфоцитозом или образованием опухолей в кроветворных и других органах и тканях.</text:p>
      <text:p text:style-name="Text_20_body">Источник возбудителя инфекции – больные и инфицированные вирусом лейкоза крупного рогатого скота животные.</text:p>
      <text:p text:style-name="Text_20_body">Факторами передачи являются кровь, молоко и другие секреты и экскреты, содержащие лимфоидные клетки, инфицированные вирусом лейкоза крупного рогатого скота.</text:p>
      <text:p text:style-name="Text_20_body">Заражение происходит при совместном содержании здоровых животных с больными или инфицированными вирусом лейкоза крупного рогатого скота.</text:p>
      <text:p text:style-name="Text_20_body">Исследования на лейкоз проводят серологическим, гематологическим, клиническим, патологическим и гистологическим методами.</text:p>
      <text:p text:style-name="Text_20_body">Основу диагностики лейкоза крупного рогатого скота составляет серологический метод исследования – реакция иммунной диффузии (РИД).</text:p>
      <text:p text:style-name="Text_20_body">Серологическому исследованию подвергаются животные с 6-ти месячного возраста и старше. Пробы крови для исследований берут не ранее чем через 30 суток после введения животным вакцин и аллергенов, у стельных животных – за 30 суток до отела или через 30 суток после него. Животных, сыворотки крови которых дали положительный результат в РИД, признают зараженными (инфицированными) ВЛКРС.</text:p>
      <text:p text:style-name="Text_20_body">Из числа положительно реагирующих по РИД животных (инфицированных ВЛКРС) с помощью гематологического и клинического методов выявляют больных лейкозом.</text:p>
      <text:p text:style-name="Text_20_body">Животных относят к категории больных по результатам однократного гематологического исследования. Животных, подозрительных по заболеванию лейкозом, подвергают через 1-2 месяца дополнительному гематологическому исследованию. При повторном подтверждении диагноза их считают больными.</text:p>
      <text:p text:style-name="Text_20_body">Больные лейкозом животные подлежат немедленной выбраковке и убою.</text:p>
      <text:p text:style-name="Text_20_body"><text:span text:style-name="T1">Лечение ВЛ КРС не разработано.</text:span> Молоко от инфицированных коров</text:p>
      <text:p text:style-name="Text_20_body">сдают на молокоперерабатывающий завод или используют внутри хозяйства</text:p>
      <text:p text:style-name="Text_20_body">после <text:span text:style-name="T1">ПАСТЕРИЗАЦИИ ИЛИ КИПЯЧЕНИЯ</text:span> в обычном технологическом</text:p>
      <text:p text:style-name="Text_20_body">режиме. После обеззараживания молоко используется без ограничений.</text:p>
      <text:p text:style-name="Text_20_body">Хозяйства, в том числе хозяйства граждан, считают оздоровленными после</text:p>
      <text:p text:style-name="Text_20_body">вывода всех больных и инфицированных животных и получения двух подряд</text:p>
      <text:p text:style-name="Text_20_body">отрицательных результатов лабораторных данных, с интервалом в 3 месяца.</text:p>
      <text:p text:style-name="Text_20_body"><text:span text:style-name="T1">С целью недопущения заноса и распространения ВЛ КРС в личные подсобные хозяйства владельцем животных НЕОБХОДИМО:</text:span></text:p>
      <text:p text:style-name="Text_20_body">- приобретать, продавать крупный рогатый скот только после проведения диагностических исследований, в т.ч. на лейкоз, и при наличии ветеринарных сопроводительных документов, выдаваемых государственными учреждениями ветеринарии, которые подтверждают здоровье животных, благополучие местности по особо опасным инфекционным заболеваниям;</text:p>
      <text:p text:style-name="Text_20_body">- вновь поступивших животных карантинировать в течение 30 дней для проведения серологических, гематологических и других исследований и обработок;</text:p>
      <text:p text:style-name="Text_20_body">- обрабатывать поголовье крупного рогатого скота против кровососущих насекомых, гнуса;</text:p>
      <text:p text:style-name="Text_20_body">- по требованию ветеринарных специалистов предъявлять животных для проведения обязательных противоэпизоотических мероприятий (отбор проб крови для диагностических исследований на лейкоз), предоставлять все необходимые сведения о приобретенных животных;</text:p>
      <text:p text:style-name="Text_20_body">- выполнять требования ветеринарных специалистов по соблюдению правил по профилактике и борьбе с лейкозом крупного рогатого скота.</text:p>
      <text:p text:style-name="Text_20_body"><text:span text:style-name="T1">В случае установления ограничительных мероприятий по ВЛ КРС НЕ ДОПУСКАТЬ:</text:span></text:p>
      <text:p text:style-name="Text_20_body">- совместное содержание инфицированных и здоровых животных в животноводческих помещениях;</text:p>
      <text:p text:style-name="Text_20_body">- совместный выпас инфицированных и здоровых животных в пастбищный период;</text:p>
      <text:p text:style-name="Text_20_body">- осеменение коров и телок методом вольной случки;</text:p>
      <text:p text:style-name="Text_20_body">- несвоевременный вывод из стада и сдачу на убой больных животных;</text:p>
      <text:p text:style-name="Text_20_body">- выпойку молока телятам от инфицированных коров без пастеризации (кипячения);</text:p>
      <text:p text:style-name="Text_20_body">- продажу крупного рогатого скота без проведения лабораторных исследований на лейкоз;</text:p>
      <text:p text:style-name="Text_20_body">- продажу молодняка полученного от инфицированных ВЛ КРС животных.</text:p>
      <text:p text:style-name="Text_20_body">Своевременно информируйте государственную ветеринарную службу обо всех случаях заболевания животных с подозрением на лейкоз (увеличение поверхностных лимфоузлов, исхудание).</text:p>
      <text:p text:style-name="Text_20_body"><text:line-break/></text:p>
      <text:p text:style-name="Text_20_body">Адрес страницы: <text:a xlink:type="simple" xlink:href="http://bogorodskoe.mos.ru/the-state-veterinary-service/detail/11494454.html" office:name=""><text:span text:style-name="Definition">http://bogorodskoe.mos.ru/the-state-veterinary-service/detail/11494454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7T04:33:13Z</meta:creation-date>
    <dc:date>2023-05-17T04:33:13Z</dc:date>
  </office:meta>
</office:document-meta>
</file>