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эпизоотические-мероприятия-по-профилактике-бешенства"/>Противоэпизоотические мероприятия по профилактике бешенства<text:bookmark-end text:name="противоэпизоотические-мероприятия-по-профилактике-бешенства"/></text:h>
      <text:p text:style-name="First_20_paragraph">16.06.2023</text:p>
      <text:p text:style-name="Text_20_body">Государственная ветеринарная служба проводит противоэпизоотические мероприятия по профилактике бешенства на территории Восточного административного округа города Москвы в 2023 году.</text:p>
      <text:p text:style-name="Text_20_body"><text:span text:style-name="T1">12.07.2023 г. и 13.07.2023 г. с 16:00 до 20:00</text:span> будут проведены прививочные пункты по адресу:</text:p>
      <text:p text:style-name="Text_20_body">- Погонный проезд, д.11 (выгульная площадка).</text:p>
      <text:p text:style-name="Text_20_body"><text:line-break/></text:p>
      <text:p text:style-name="Text_20_body">Адрес страницы: <text:a xlink:type="simple" xlink:href="http://bogorodskoe.mos.ru/the-state-veterinary-service/detail/11655085.html" office:name=""><text:span text:style-name="Definition">http://bogorodskoe.mos.ru/the-state-veterinary-service/detail/1165508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2:00:47Z</meta:creation-date>
    <dc:date>2023-06-19T02:00:47Z</dc:date>
  </office:meta>
</office:document-meta>
</file>