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тивоэпизоотических-мероприятиях-по-профилактике-бешенства-на-территории-восточного-административного-округа-города-москвы-в-2024-году"/>О противоэпизоотических мероприятиях по профилактике бешенства на территории Восточного административного округа города Москвы в 2024 году<text:bookmark-end text:name="о-противоэпизоотических-мероприятиях-по-профилактике-бешенства-на-территории-восточного-административного-округа-города-москвы-в-2024-году"/></text:h>
      <text:p text:style-name="First_20_paragraph">29.12.2023</text:p>
      <text:p text:style-name="Text_20_body">Приглашаем доставить животных для бесплатной вакцинации против бешенства на прививочные пункты в районе Богородское по следующим адресам:</text:p>
      <text:p text:style-name="Text_20_body">03.02.2024 - ул. Малая Черкизовская, д.64 (ОДС) с 10:00 до 13:00;</text:p>
      <text:p text:style-name="Text_20_body">29.05.2024 - 3-й проезд Подбельского, д. 16 с 17:00 до 19:00;</text:p>
      <text:p text:style-name="Text_20_body">10.07.2024 - Погонный проезд, д. 11 (выгульная площадка) с 17:00 до 20:00;</text:p>
      <text:p text:style-name="Text_20_body">11.07.2024 - Погонный проезд, д. 11 (выгульная площадка) с 17:00 до 20:00.</text:p>
      <text:p text:style-name="Text_20_body"><text:line-break/></text:p>
      <text:p text:style-name="Text_20_body"><text:a xlink:type="simple" xlink:href="/d_2343894275.pdf" office:name=""><text:span text:style-name="Definition">График проведения выездных прививочных пунктов на территории ВАО в 2024 году</text:span></text:a></text:p>
      <text:p text:style-name="Text_20_body"><text:line-break/></text:p>
      <text:p text:style-name="Text_20_body">Адрес страницы: <text:a xlink:type="simple" xlink:href="http://bogorodskoe.mos.ru/the-state-veterinary-service/detail/12089162.html" office:name=""><text:span text:style-name="Definition">http://bogorodskoe.mos.ru/the-state-veterinary-service/detail/1208916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4T09:01:30Z</meta:creation-date>
    <dc:date>2024-01-04T09:01:30Z</dc:date>
  </office:meta>
</office:document-meta>
</file>