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ая-вакцинация-против-бешенства-у-животных"/>Бесплатная вакцинация против бешенства у животных<text:bookmark-end text:name="бесплатная-вакцинация-против-бешенства-у-животных"/></text:h>
      <text:p text:style-name="First_20_paragraph">03.04.2024</text:p>
      <text:p text:style-name="Text_20_body"><text:line-break/></text:p>
      <text:p text:style-name="Text_20_body">Адрес страницы: <text:a xlink:type="simple" xlink:href="http://bogorodskoe.mos.ru/the-state-veterinary-service/detail/12290678.html" office:name=""><text:span text:style-name="Definition">http://bogorodskoe.mos.ru/the-state-veterinary-service/detail/1229067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4T10:19:55Z</meta:creation-date>
    <dc:date>2024-04-14T10:19:55Z</dc:date>
  </office:meta>
</office:document-meta>
</file>