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амятка-по-маркированию-и-учету-сельскохозяйственных-животных"/>ПАМЯТКА ПО МАРКИРОВАНИЮ И УЧЕТУ СЕЛЬСКОХОЗЯЙСТВЕННЫХ ЖИВОТНЫХ<text:bookmark-end text:name="памятка-по-маркированию-и-учету-сельскохозяйственных-животных"/></text:h>
      <text:p text:style-name="First_20_paragraph">09.04.2024</text:p>
      <text:p text:style-name="Text_20_body">В целях недопущения возникновения и распространения заразных болезней животных на территории города Москвы, в соответствии с требованием <text:a xlink:type="simple" xlink:href="https://www.mos.ru/moskomvet/documents/fedlaws/view/4036220/" office:name=""><text:span text:style-name="Definition">Закона Российской Федерации от 14.05.1993 № 4979-I «О ветеринарии»</text:span></text:a>, <text:a xlink:type="simple" xlink:href="https://www.mos.ru/moskomvet/documents/6/view/4042220/" office:name=""><text:span text:style-name="Definition">Закона города Москвы от 29.06.2005 № 33 «Об эпизоотическом и ветеринарно-санитарном благополучии города Москвы»</text:span></text:a> организации всех форм собственности и граждане, являющиеся владельцами сельскохозяйственных животных, обязаны:</text:p>
      <text:p text:style-name="Text_20_body">• соблюдать <text:a xlink:type="simple" xlink:href="https://www.mos.ru/moskomvet/documents/4/" office:name=""><text:span text:style-name="Definition">ветеринарные требования</text:span></text:a> при содержании и разведении животных, производстве и реализации продукции животного происхождения;</text:p>
      <text:p text:style-name="Text_20_body">• осуществлять ветеринарно-санитарные мероприятия (дезинфекция, дезинсекция, дезакаризация и дератизация помещений для содержания животных), направленные на предупреждение болезней животных;</text:p>
      <text:p text:style-name="Text_20_body">• выполнять указания специалистов Государственной ветеринарной службы города Москвы о проведении мероприятий по профилактике заразных болезней животных (вакцинации, диагностические исследования на заразные болезни животных, клинические осмотры);</text:p>
      <text:p text:style-name="Text_20_body">• обеспечить уничтожение <text:a xlink:type="simple" xlink:href="https://www.mos.ru/moskomvet/documents/4/view/246457220/" office:name=""><text:span text:style-name="Definition">биологических отходов</text:span></text:a> (трупы животных, отходы убоя животных и переработки сырья) путем сжигания на специализированных предприятиях в сопровождении <text:a xlink:type="simple" xlink:href="https://www.mos.ru/moskomvet/documents/4/view/282510220/" office:name=""><text:span text:style-name="Definition">ветеринарных сопроводительных документов</text:span></text:a>;</text:p>
      <text:p text:style-name="Text_20_body">• не допускать сброс трупов животных и отходов от их содержания в контейнеры для ТБО, обочины дорог и их захоронение в землю;</text:p>
      <text:p text:style-name="Text_20_body">• не допускать загрязнения внешней среды отходами животноводства (навоз, помет, подстилка, стоки);</text:p>
      <text:p text:style-name="Text_20_body">• предоставлять специалистам <text:a xlink:type="simple" xlink:href="https://mos-obvet.ru/" office:name=""><text:span text:style-name="Definition">Государственной ветеринарной службы города Москвы</text:span></text:a> по их требованию доступ к животным для осмотра и учета, а также сведения, необходимые для учета животных;</text:p>
      <text:p text:style-name="Text_20_body">• обеспечить <text:a xlink:type="simple" xlink:href="https://www.mos.ru/moskomvet/documents/4/view/296030220/" office:name=""><text:span text:style-name="Definition">маркирование сельскохозяйственных животных</text:span></text:a> и их <text:a xlink:type="simple" xlink:href="https://www.mos.ru/moskomvet/documents/fedlaws/view/296640220/" office:name=""><text:span text:style-name="Definition">учет в учреждениях Государственной ветеринарной службой города Москвы</text:span></text:a>.</text:p>
      <text:p text:style-name="Text_20_body">Учету и маркированию подлежат следующие виды сельскохозяйственных животных:</text:p>
      <text:p text:style-name="Text_20_body">• крупный рогатый скот, в том числе зебу, буйволы и яки</text:p>
      <text:p text:style-name="Text_20_body">• лошади, ослы, мулы, лошаки</text:p>
      <text:p text:style-name="Text_20_body">• овцы, козы</text:p>
      <text:p text:style-name="Text_20_body">• домашняя птица (куры, утки, гуси, индейки, цесарки, перепела)</text:p>
      <text:p text:style-name="Text_20_body">• свиньи</text:p>
      <text:p text:style-name="Text_20_body">• олени, верблюды</text:p>
      <text:p text:style-name="Text_20_body">• пчелы</text:p>
      <text:p text:style-name="Text_20_body">• кролики и пушные звери (нутрии, норки, хорьки, лисицы и др.);</text:p>
      <text:p text:style-name="Text_20_body">• рыбы и иные объекты аквакультуры.</text:p>
      <text:p text:style-name="Text_20_body">Маркирование животных осуществляется их владельцами за свой счет самостоятельно или посредством привлечения иных лиц. Тип средства маркирования владелец может выбрать в зависимости от вида животного. Это может быть пластмассовая бирка, подкожный микрочип, болюс, кольцо или ошейник. В качестве средства индивидуального маркирования для домашней птицы используются кольцо, вживляемый микрочип, пластина, закрепляемая на крыле птицы.</text:p>
      <text:p text:style-name="Text_20_body">Учет животных осуществляется специалистами Государственной ветеринарной службы города Москвы безвозмездно.</text:p>
      <text:p text:style-name="Text_20_body">Данные обо всех сельскохозяйственных животных, подлежащих маркированию, вносятся специалистами Госветслужбы в <text:a xlink:type="simple" xlink:href="https://fsvps.gov.ru/informacionnye-sistemy/" office:name=""><text:span text:style-name="Definition">Государственную информационную систему в области ветеринарии (ФГИС «ВетИС»).</text:span></text:a></text:p>
      <text:p text:style-name="Text_20_body">В случае утери или повреждения средства маркирования владелец животного обязан уведомить ветеринарных специалистов <text:a xlink:type="simple" xlink:href="https://mos-obvet.ru/clinics/" office:name=""><text:span text:style-name="Definition">Станций по борьбе с болезнями животных административных округов города Москвы ГБУ «Мосветобъединение».</text:span></text:a></text:p>
      <text:p text:style-name="Text_20_body">В случаях гибели и (или) заболевании сельскохозяйственных животных (в том числе птиц), изменении в их поведении, указывающих на возможное заболевание, обнаружении трупов диких животных (дикая водоплавающая птица, кабаны, лисы и др.), выявления случаев сброса в окружающую среду отходов убоя и переработки животных необходимо незамедлительно извещать специалистов Государственной ветеринарной службы города Москвы по следующим каналам оперативной связи:</text:p>
      <text:p text:style-name="Text_20_body">• круглосуточному телефону «Горячей линии» 8 (495) 612-12-12;</text:p>
      <text:p text:style-name="Text_20_body">• круглосуточному телефону «Контактного центра» 8 (495) 612-04-25.</text:p>
      <text:p text:style-name="Text_20_body"><text:line-break/></text:p>
      <text:p text:style-name="Text_20_body"><text:line-break/></text:p>
      <text:p text:style-name="Text_20_body">Адрес страницы: <text:a xlink:type="simple" xlink:href="http://bogorodskoe.mos.ru/the-state-veterinary-service/detail/12303683.html" office:name=""><text:span text:style-name="Definition">http://bogorodskoe.mos.ru/the-state-veterinary-service/detail/12303683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4-12T15:30:43Z</meta:creation-date>
    <dc:date>2024-04-12T15:30:43Z</dc:date>
  </office:meta>
</office:document-meta>
</file>