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высокопатогенный-грипп-птиц"/>Внимание! Высокопатогенный грипп птиц<text:bookmark-end text:name="внимание-высокопатогенный-грипп-птиц"/></text:h>
      <text:p text:style-name="First_20_paragraph">09.04.2024</text:p>
      <text:p text:style-name="Text_20_body"><text:line-break/></text:p>
      <text:p text:style-name="Text_20_body">Адрес страницы: <text:a xlink:type="simple" xlink:href="http://bogorodskoe.mos.ru/the-state-veterinary-service/detail/12303715.html" office:name=""><text:span text:style-name="Definition">http://bogorodskoe.mos.ru/the-state-veterinary-service/detail/123037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6:20:56Z</meta:creation-date>
    <dc:date>2024-04-12T16:20:56Z</dc:date>
  </office:meta>
</office:document-meta>
</file>