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вниманию-владельцев-животных-бесплатная-вакцинация-против-бешенства"/>Вниманию владельцев животных: бесплатная вакцинация против бешенства<text:bookmark-end text:name="вниманию-владельцев-животных-бесплатная-вакцинация-против-бешенства"/></text:h>
      <text:p text:style-name="First_20_paragraph">02.11.2018</text:p>
      <text:p text:style-name="Text_20_body">Комитет ветеринарии города Москвы</text:p>
      <text:p text:style-name="Text_20_body">ИНФОРМИРУЕТ</text:p>
      <text:p text:style-name="Text_20_body"><text:span text:style-name="T1">Бешенство</text:span> - острая вирусная инфекция, характеризующаяся симптомами полиэнцефалита. При наличии клинических проявлений заканчивается летальным исходом. Единственным средством профилактики является вакцинация домашних, безнадзорных, диких и других восприимчивых животных.</text:p>
      <text:p text:style-name="Text_20_body"><text:span text:style-name="T2">Вакцинация животных против бешенства осуществляется бесплатно на территории Восточного административного округа города Москвы в подразделениях Государственной ветеринарной службы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2">СББЖ ВАО</text:span></text:p>
          </table:table-cell>
          <table:table-cell table:style-name="TableRowCell" office:value-type="string">
            <text:p text:style-name="Table_20_Contents"><text:span text:style-name="T2">ул. Старый Гай, д. 10А</text:span></text:p>
          </table:table-cell>
          <table:table-cell table:style-name="TableRowCell" office:value-type="string">
            <text:p text:style-name="Table_20_Contents"><text:span text:style-name="T2">8 (495) 375-68-41</text:span></text:p>
          </table:table-cell>
          <table:table-cell table:style-name="TableRowCell" office:value-type="string">
            <text:p text:style-name="Table_20_Contents"><text:span text:style-name="T2">9:00-21:00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Первомайский ветеринарный участок</text:span></text:p>
          </table:table-cell>
          <table:table-cell table:style-name="TableRowCell" office:value-type="string">
            <text:p text:style-name="Table_20_Contents"><text:span text:style-name="T2">Сиреневый бульвар, д. 8А</text:span></text:p>
          </table:table-cell>
          <table:table-cell table:style-name="TableRowCell" office:value-type="string">
            <text:p text:style-name="Table_20_Contents"><text:span text:style-name="T2">8 (499) 164-78-84</text:span></text:p>
          </table:table-cell>
          <table:table-cell table:style-name="TableRowCell" office:value-type="string">
            <text:p text:style-name="Table_20_Contents"><text:span text:style-name="T2">8:00-20:00</text:span></text:p>
          </table:table-cell>
        </table:table-row>
      </table:table>
      <text:p text:style-name="First_20_paragraph"/>
      <text:p text:style-name="Text_20_body"><text:span text:style-name="T2">ВЫЗОВ ВЕТЕРИНАРНОГО ВРАЧА НА ДОМ: 8 (495) 612-04-25 (круглосуточно)</text:span></text:p>
      <text:p text:style-name="Text_20_body"><text:span text:style-name="T2">*Вызов ветеринарного врача на дом - платный.</text:span></text:p>
      <text:p text:style-name="Text_20_body"><text:span text:style-name="T2">Для Вашего удобства организованы прививочные пункты. Перечень адресов и время проведения бесплатной вакцинации против бешенства размещен на сайте mosobvet.ru в разделе «Вакцинация» или на странице Комитета ветеринарии города Москвы на портале Мэра Москвы в разделе «График прививочных пунктов».</text:span></text:p>
      <table:table table:name="Table2" table:style-name="Table2">
        <table:table-column table:style-name="Table2.A"/>
        <table:table-row>
          <table:table-cell table:style-name="TableRowCell" office:value-type="string">
            <text:p text:style-name="Table_20_Contents"><text:span text:style-name="T2">Прививайте Ваших питомцев!</text:span></text:p>
            <text:p text:style-name="First_20_paragraph"/>
            <text:p text:style-name="Table_20_Contents"/>
          </table:table-cell>
        </table:table-row>
      </table:table>
      <text:p text:style-name="Text_20_body"><text:line-break/></text:p>
      <text:p text:style-name="Text_20_body">Адрес страницы: <text:a xlink:type="simple" xlink:href="http://bogorodskoe.mos.ru/the-state-veterinary-service/detail/7674971.html" office:name=""><text:span text:style-name="Definition">http://bogorodskoe.mos.ru/the-state-veterinary-service/detail/767497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0T08:57:40Z</meta:creation-date>
    <dc:date>2024-04-20T08:57:40Z</dc:date>
  </office:meta>
</office:document-meta>
</file>