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32767*"/>
    </style:style>
    <style:style style:name="Table1.B" style:family="table-column">
      <style:table-column-properties style:rel-column-width="32767*"/>
    </style:style>
    <style:style style:name="Table2" style:family="table">
      <style:table-properties table:align="center" style:rel-width="100%"/>
    </style:style>
    <style:style style:name="Table2.A" style:family="table-column">
      <style:table-column-properties style:rel-column-width="32767*"/>
    </style:style>
    <style:style style:name="Table2.B" style:family="table-column">
      <style:table-column-properties style:rel-column-width="32767*"/>
    </style:style>
    <style:style style:name="Table3" style:family="table">
      <style:table-properties table:align="center" style:rel-width="100%"/>
    </style:style>
    <style:style style:name="Table3.A" style:family="table-column">
      <style:table-column-properties style:rel-column-width="32767*"/>
    </style:style>
    <style:style style:name="Table3.B" style:family="table-column">
      <style:table-column-properties style:rel-column-width="32767*"/>
    </style:style>
    <style:style style:name="Table4" style:family="table">
      <style:table-properties table:align="center" style:rel-width="100%"/>
    </style:style>
    <style:style style:name="Table4.A" style:family="table-column">
      <style:table-column-properties style:rel-column-width="32767*"/>
    </style:style>
    <style:style style:name="Table4.B" style:family="table-column">
      <style:table-column-properties style:rel-column-width="32767*"/>
    </style:style>
    <style:style style:name="Table5" style:family="table">
      <style:table-properties table:align="center" style:rel-width="100%"/>
    </style:style>
    <style:style style:name="Table5.A" style:family="table-column">
      <style:table-column-properties style:rel-column-width="32767*"/>
    </style:style>
    <style:style style:name="Table5.B" style:family="table-column">
      <style:table-column-properties style:rel-column-width="32767*"/>
    </style:style>
    <style:style style:name="Table6" style:family="table">
      <style:table-properties table:align="center" style:rel-width="100%"/>
    </style:style>
    <style:style style:name="Table6.A" style:family="table-column">
      <style:table-column-properties style:rel-column-width="32767*"/>
    </style:style>
    <style:style style:name="Table6.B" style:family="table-column">
      <style:table-column-properties style:rel-column-width="32767*"/>
    </style:style>
    <style:style style:name="Table7" style:family="table">
      <style:table-properties table:align="center" style:rel-width="100%"/>
    </style:style>
    <style:style style:name="Table7.A" style:family="table-column">
      <style:table-column-properties style:rel-column-width="32767*"/>
    </style:style>
    <style:style style:name="Table7.B" style:family="table-column">
      <style:table-column-properties style:rel-column-width="32767*"/>
    </style:style>
    <style:style style:name="Table8" style:family="table">
      <style:table-properties table:align="center" style:rel-width="100%"/>
    </style:style>
    <style:style style:name="Table8.A" style:family="table-column">
      <style:table-column-properties style:rel-column-width="32767*"/>
    </style:style>
    <style:style style:name="Table8.B" style:family="table-column">
      <style:table-column-properties style:rel-column-width="32767*"/>
    </style:style>
    <style:style style:name="Table9" style:family="table">
      <style:table-properties table:align="center" style:rel-width="100%"/>
    </style:style>
    <style:style style:name="Table9.A" style:family="table-column">
      <style:table-column-properties style:rel-column-width="32767*"/>
    </style:style>
    <style:style style:name="Table9.B" style:family="table-column">
      <style:table-column-properties style:rel-column-width="32767*"/>
    </style:style>
    <style:style style:name="Table10" style:family="table">
      <style:table-properties table:align="center"/>
    </style:style>
    <style:style style:name="Table10.A" style:family="table-column"/>
    <style:style style:name="Table11" style:family="table">
      <style:table-properties table:align="center" style:rel-width="100%"/>
    </style:style>
    <style:style style:name="Table11.A" style:family="table-column">
      <style:table-column-properties style:rel-column-width="32767*"/>
    </style:style>
    <style:style style:name="Table11.B" style:family="table-column">
      <style:table-column-properties style:rel-column-width="32767*"/>
    </style:style>
  </office:automatic-styles>
  <office:body>
    <office:text>
      <text:h text:style-name="Heading_20_3" text:outline-level="3"><text:bookmark-start text:name="план-дистанционных-обучающих-мероприятий-для-участников-оборота-товаров-подлежащих-обязательной-маркировке-средствами-идентификации-июнь-2021-г."/>План дистанционных обучающих мероприятий для участников оборота товаров, подлежащих обязательной маркировке средствами идентификации (июнь 2021 г.)<text:bookmark-end text:name="план-дистанционных-обучающих-мероприятий-для-участников-оборота-товаров-подлежащих-обязательной-маркировке-средствами-идентификации-июнь-2021-г."/></text:h>
      <text:p text:style-name="First_20_paragraph">22.06.2021</text:p>
      <text:h text:style-name="Heading_20_3" text:outline-level="3"><text:bookmark-start text:name="план-дистанционных-обучающих-мероприятий-для-участников-оборота-товаров-подлежащих-обязательной-маркировке-средствами-идентификации"/>План дистанционных обучающих мероприятий для участников оборота товаров, подлежащих обязательной маркировке средствами идентификации<text:bookmark-end text:name="план-дистанционных-обучающих-мероприятий-для-участников-оборота-товаров-подлежащих-обязательной-маркировке-средствами-идентификации"/></text:h>
      <text:h text:style-name="Heading_20_3" text:outline-level="3"><text:bookmark-start text:name="июнь-2021-г."/>(июнь 2021 г.)<text:bookmark-end text:name="июнь-2021-г."/></text:h>
      <text:h text:style-name="Heading_20_3" text:outline-level="3"><text:bookmark-start text:name="section"/><text:bookmark-end text:name="section"/></text:h>
      <text:h text:style-name="Heading_20_3" text:outline-level="3"><text:bookmark-start text:name="section-1"/><text:bookmark-end text:name="section-1"/></text:h>
      <text:h text:style-name="Heading_20_3" text:outline-level="3"><text:bookmark-start text:name="товарная-группа-шины"/>ТОВАРНАЯ ГРУППА «ШИНЫ»<text:bookmark-end text:name="товарная-группа-шины"/></text:h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h text:style-name="Heading_20_3" text:outline-level="3"><text:bookmark-start text:name="дата"/>Дата<text:bookmark-end text:name="дата"/></text:h>
          </table:table-cell>
          <table:table-cell table:style-name="TableRowCell" office:value-type="string">
            <text:h text:style-name="Heading_20_3" text:outline-level="3"><text:bookmark-start text:name="наименование-мероприятия"/>Наименование мероприятия<text:bookmark-end text:name="наименование-мероприятия"/></text:h>
          </table:table-cell>
        </table:table-row>
        <table:table-row>
          <table:table-cell table:style-name="TableRowCell" office:value-type="string">
            <text:p text:style-name="Table_20_Contents">16 июня 2021 г.</text:p>
            <text:p text:style-name="Table_20_Contents">11:00-12:00</text:p>
          </table:table-cell>
          <table:table-cell table:style-name="TableRowCell" office:value-type="string">
            <text:p text:style-name="Table_20_Contents">Линия поддержки бизнеса «Товарная группа – шины». Ответы на актуальные вопросы.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0856" office:name=""><text:span text:style-name="Definition">https://xn--80ajghhoc2aj1c8b.xn--p1ai/lectures/vebinary/?ELEMENT_ID=230856</text:span></text:a></text:p>
          </table:table-cell>
        </table:table-row>
      </table:table>
      <text:h text:style-name="Heading_20_3" text:outline-level="3"><text:bookmark-start text:name="section-2"/><text:bookmark-end text:name="section-2"/></text:h>
      <text:h text:style-name="Heading_20_3" text:outline-level="3"><text:bookmark-start text:name="section-3"/><text:bookmark-end text:name="section-3"/></text:h>
      <text:h text:style-name="Heading_20_3" text:outline-level="3"><text:bookmark-start text:name="section-4"/><text:bookmark-end text:name="section-4"/></text:h>
      <text:h text:style-name="Heading_20_3" text:outline-level="3"><text:bookmark-start text:name="товарная-группа-товары-легкой-промышленности"/>ТОВАРНАЯ ГРУППА «ТОВАРЫ ЛЕГКОЙ ПРОМЫШЛЕННОСТИ»<text:bookmark-end text:name="товарная-группа-товары-легкой-промышленности"/></text:h>
      <table:table table:name="Table2" table:style-name="Table2">
        <table:table-column table:style-name="Table2.A"/>
        <table:table-column table:style-name="Table2.B"/>
        <table:table-row>
          <table:table-cell table:style-name="TableRowCell" office:value-type="string">
            <text:h text:style-name="Heading_20_3" text:outline-level="3"><text:bookmark-start text:name="дата-1"/>Дата<text:bookmark-end text:name="дата-1"/></text:h>
          </table:table-cell>
          <table:table-cell table:style-name="TableRowCell" office:value-type="string">
            <text:h text:style-name="Heading_20_3" text:outline-level="3"><text:bookmark-start text:name="наименование-мероприятия-1"/>Наименование мероприятия<text:bookmark-end text:name="наименование-мероприятия-1"/></text:h>
          </table:table-cell>
        </table:table-row>
        <table:table-row>
          <table:table-cell table:style-name="TableRowCell" office:value-type="string">
            <text:p text:style-name="Table_20_Contents">2 июня 2021 г.</text:p>
            <text:p text:style-name="Table_20_Contents">8:30-9:00</text:p>
          </table:table-cell>
          <table:table-cell table:style-name="TableRowCell" office:value-type="string">
            <text:p text:style-name="Table_20_Contents">Панельная дискуссия по развитию легкой промышленности в г.Новосибирске.</text:p>
            <text:p text:style-name="Table_20_Contents">Очное мероприятие</text:p>
          </table:table-cell>
        </table:table-row>
        <table:table-row>
          <table:table-cell table:style-name="TableRowCell" office:value-type="string">
            <text:p text:style-name="Table_20_Contents">3 июн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ОФД «Как розничным магазинам соблюдать все требования обязательной маркировки. Теория и практика»</text:p>
            <text:p text:style-name="Table_20_Contents">Ссылка для подключения:</text:p>
            <text:p text:style-name="Table_20_Contents"><text:a xlink:type="simple" xlink:href="https://ofd.ru/baza-znaniy/vebinary" office:name=""><text:span text:style-name="Definition">https://ofd.ru/baza-znaniy/vebinary</text:span></text:a></text:p>
          </table:table-cell>
        </table:table-row>
        <table:table-row>
          <table:table-cell table:style-name="TableRowCell" office:value-type="string">
            <text:p text:style-name="Table_20_Contents">8 июня 2021 г.</text:p>
            <text:p text:style-name="Table_20_Contents">10:00-11:00</text:p>
          </table:table-cell>
          <table:table-cell table:style-name="TableRowCell" office:value-type="string">
            <text:p text:style-name="Table_20_Contents">Вебинар «Маркировка и декларирование импортных товаров легкой промышленности. Правила передачи сведений в Честный Знак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1003" office:name=""><text:span text:style-name="Definition">https://xn--80ajghhoc2aj1c8b.xn--p1ai/lectures/vebinary/?ELEMENT_ID=231003</text:span></text:a></text:p>
          </table:table-cell>
        </table:table-row>
        <table:table-row>
          <table:table-cell table:style-name="TableRowCell" office:value-type="string">
            <text:p text:style-name="Table_20_Contents">10 июн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ОФД «Как интернет - магазинам соблюдать все требования обязательной маркировки. Теория и практика»</text:p>
            <text:p text:style-name="Table_20_Contents">Ссылка для подключения:</text:p>
            <text:p text:style-name="Table_20_Contents"><text:a xlink:type="simple" xlink:href="https://ofd.ru/baza-znaniy/vebinary" office:name=""><text:span text:style-name="Definition">https://ofd.ru/baza-znaniy/vebinary</text:span></text:a></text:p>
          </table:table-cell>
        </table:table-row>
        <table:table-row>
          <table:table-cell table:style-name="TableRowCell" office:value-type="string">
            <text:p text:style-name="Table_20_Contents">15 июня 2021 г.</text:p>
            <text:p text:style-name="Table_20_Contents">10:00-11:00</text:p>
          </table:table-cell>
          <table:table-cell table:style-name="TableRowCell" office:value-type="string">
            <text:p text:style-name="Table_20_Contents">Вебинар «Маркировка товаров легкой промышленности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1011" office:name=""><text:span text:style-name="Definition">https://xn--80ajghhoc2aj1c8b.xn--p1ai/lectures/vebinary/?ELEMENT_ID=231011</text:span></text:a></text:p>
          </table:table-cell>
        </table:table-row>
        <table:table-row>
          <table:table-cell table:style-name="TableRowCell" office:value-type="string">
            <text:p text:style-name="Table_20_Contents">17 июн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ОФД «Маркировка для производителей: удобный функционал заказа кодов маркировки и ввод в оборот»</text:p>
            <text:p text:style-name="Table_20_Contents">Ссылка для подключения:</text:p>
            <text:p text:style-name="Table_20_Contents"><text:a xlink:type="simple" xlink:href="https://ofd.ru/baza-znaniy/vebinary" office:name=""><text:span text:style-name="Definition">https://ofd.ru/baza-znaniy/vebinary</text:span></text:a></text:p>
          </table:table-cell>
        </table:table-row>
        <table:table-row>
          <table:table-cell table:style-name="TableRowCell" office:value-type="string">
            <text:p text:style-name="Table_20_Contents">18 июн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о Штрих-М «Маркировка товаров/остатков легкой промышленности»</text:p>
            <text:p text:style-name="Table_20_Contents">Ссылка для подключения:</text:p>
            <text:p text:style-name="Table_20_Contents"><text:a xlink:type="simple" xlink:href="https://www.shtrih-m.ru/press_center/news/obuchenie/" office:name=""><text:span text:style-name="Definition">https://www.shtrih-m.ru/press_center/news/obuchenie/</text:span></text:a></text:p>
          </table:table-cell>
        </table:table-row>
        <table:table-row>
          <table:table-cell table:style-name="TableRowCell" office:value-type="string">
            <text:p text:style-name="Table_20_Contents">22 июня 2021 г.</text:p>
            <text:p text:style-name="Table_20_Contents">10:00-11:00</text:p>
          </table:table-cell>
          <table:table-cell table:style-name="TableRowCell" office:value-type="string">
            <text:p text:style-name="Table_20_Contents">Вебинар «Маркировка и декларирование импортных товаров легкой промышленности. Правила передачи сведений в Честный Знак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1017" office:name=""><text:span text:style-name="Definition">https://xn--80ajghhoc2aj1c8b.xn--p1ai/lectures/vebinary/?ELEMENT_ID=231017</text:span></text:a></text:p>
          </table:table-cell>
        </table:table-row>
        <table:table-row>
          <table:table-cell table:style-name="TableRowCell" office:value-type="string">
            <text:p text:style-name="Table_20_Contents">23 июн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Дримкас</text:p>
            <text:p text:style-name="Table_20_Contents">Ссылка для подключения:</text:p>
            <text:p text:style-name="Table_20_Contents"><text:a xlink:type="simple" xlink:href="https://events.webinar.ru/2492989/8684955/?utm_source=zrpt&amp;utm_medium=organic&amp;utm_campaign=webinar_23_06" office:name=""><text:span text:style-name="Definition">https://events.webinar.ru/2492989/8684955/?utm_source=zrpt&amp;utm_medium=organic&amp;utm_campaign=webinar_23_06</text:span></text:a></text:p>
          </table:table-cell>
        </table:table-row>
        <table:table-row>
          <table:table-cell table:style-name="TableRowCell" office:value-type="string">
            <text:p text:style-name="Table_20_Contents">24 июн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ОФД «Маркировка для розницы: удобный функционал заказа кодов маркировки и ввод в оборот»</text:p>
            <text:p text:style-name="Table_20_Contents">Ссылка для подключения:</text:p>
            <text:p text:style-name="Table_20_Contents"><text:a xlink:type="simple" xlink:href="https://ofd.ru/baza-znaniy/vebinary" office:name=""><text:span text:style-name="Definition">https://ofd.ru/baza-znaniy/vebinary</text:span></text:a></text:p>
          </table:table-cell>
        </table:table-row>
        <table:table-row>
          <table:table-cell table:style-name="TableRowCell" office:value-type="string">
            <text:p text:style-name="Table_20_Contents">29 июня 2021 г.</text:p>
            <text:p text:style-name="Table_20_Contents">10:00-11:00</text:p>
          </table:table-cell>
          <table:table-cell table:style-name="TableRowCell" office:value-type="string">
            <text:p text:style-name="Table_20_Contents">Линия поддержки бизнеса «Товарные группы – обувные товары и товары легкой промышленности».</text:p>
            <text:p text:style-name="Table_20_Contents">Ответы на актуальные вопросы.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1023" office:name=""><text:span text:style-name="Definition">https://xn--80ajghhoc2aj1c8b.xn--p1ai/lectures/vebinary/?ELEMENT_ID=231023</text:span></text:a></text:p>
          </table:table-cell>
        </table:table-row>
      </table:table>
      <text:h text:style-name="Heading_20_3" text:outline-level="3"><text:bookmark-start text:name="товарная-группа-упакованная-вода"/>ТОВАРНАЯ ГРУППА «УПАКОВАННАЯ ВОДА»<text:bookmark-end text:name="товарная-группа-упакованная-вода"/></text:h>
      <table:table table:name="Table3" table:style-name="Table3">
        <table:table-column table:style-name="Table3.A"/>
        <table:table-column table:style-name="Table3.B"/>
        <table:table-row>
          <table:table-cell table:style-name="TableRowCell" office:value-type="string">
            <text:h text:style-name="Heading_20_3" text:outline-level="3"><text:bookmark-start text:name="дата-2"/>Дата<text:bookmark-end text:name="дата-2"/></text:h>
          </table:table-cell>
          <table:table-cell table:style-name="TableRowCell" office:value-type="string">
            <text:h text:style-name="Heading_20_3" text:outline-level="3"><text:bookmark-start text:name="наименование-мероприятия-2"/>Наименование мероприятия<text:bookmark-end text:name="наименование-мероприятия-2"/></text:h>
          </table:table-cell>
        </table:table-row>
        <table:table-row>
          <table:table-cell table:style-name="TableRowCell" office:value-type="string">
            <text:p text:style-name="Table_20_Contents">12 июня 2021 г.</text:p>
            <text:p text:style-name="Table_20_Contents">10:00-11:00</text:p>
          </table:table-cell>
          <table:table-cell table:style-name="TableRowCell" office:value-type="string">
            <text:p text:style-name="Table_20_Contents">Вебинар «Возможности интеграции системы маркировки с оборудованием и учётными системами предприятия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27008" office:name=""><text:span text:style-name="Definition">https://xn--80ajghhoc2aj1c8b.xn--p1ai/lectures/vebinary/?ELEMENT_ID=227008</text:span></text:a></text:p>
          </table:table-cell>
        </table:table-row>
        <table:table-row>
          <table:table-cell table:style-name="TableRowCell" office:value-type="string">
            <text:p text:style-name="Table_20_Contents">15 июн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Клеверенс, GOdex и Арни-Групп «Маркировка на производстве. Маркируем воду, пиво, молоко правильно»</text:p>
            <text:p text:style-name="Table_20_Contents">Ссылка для подключения:</text:p>
            <text:p text:style-name="Table_20_Contents"><text:a xlink:type="simple" xlink:href="https://www.cleverence.ru/events/" office:name=""><text:span text:style-name="Definition">https://www.cleverence.ru/events/</text:span></text:a></text:p>
          </table:table-cell>
        </table:table-row>
        <table:table-row>
          <table:table-cell table:style-name="TableRowCell" office:value-type="string">
            <text:p text:style-name="Table_20_Contents">16 июня 2021 г.</text:p>
            <text:p text:style-name="Table_20_Contents">12:00-13:00</text:p>
          </table:table-cell>
          <table:table-cell table:style-name="TableRowCell" office:value-type="string">
            <text:p text:style-name="Table_20_Contents">Вебинар «Маркировка упакованной воды. Итоги эксперимента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0860" office:name=""><text:span text:style-name="Definition">https://xn--80ajghhoc2aj1c8b.xn--p1ai/lectures/vebinary/?ELEMENT_ID=230860</text:span></text:a></text:p>
          </table:table-cell>
        </table:table-row>
        <table:table-row>
          <table:table-cell table:style-name="TableRowCell" office:value-type="string">
            <text:p text:style-name="Table_20_Contents">17 июн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iiko</text:p>
            <text:p text:style-name="Table_20_Contents">Ссылка для подключения:</text:p>
            <text:p text:style-name="Table_20_Contents"><text:a xlink:type="simple" xlink:href="https://iiko.ru/about/news" office:name=""><text:span text:style-name="Definition">https://iiko.ru/about/news</text:span></text:a></text:p>
          </table:table-cell>
        </table:table-row>
        <table:table-row>
          <table:table-cell table:style-name="TableRowCell" office:value-type="string">
            <text:p text:style-name="Table_20_Contents">22 июня 2021 г.</text:p>
            <text:p text:style-name="Table_20_Contents">Вторник</text:p>
            <text:p text:style-name="Table_20_Contents">10:00-11:00</text:p>
          </table:table-cell>
          <table:table-cell table:style-name="TableRowCell" office:value-type="string">
            <text:p text:style-name="Table_20_Contents">Партнёрский вебинар «Маркировка упакованной воды в Edisoft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0878" office:name=""><text:span text:style-name="Definition">https://xn--80ajghhoc2aj1c8b.xn--p1ai/lectures/vebinary/?ELEMENT_ID=230878</text:span></text:a></text:p>
          </table:table-cell>
        </table:table-row>
        <table:table-row>
          <table:table-cell table:style-name="TableRowCell" office:value-type="string">
            <text:p text:style-name="Table_20_Contents">23 июня 2021 г.</text:p>
            <text:p text:style-name="Table_20_Contents">12:00-13:00</text:p>
          </table:table-cell>
          <table:table-cell table:style-name="TableRowCell" office:value-type="string">
            <text:p text:style-name="Table_20_Contents">Вебинар « Как подготовиться к старту обязательной маркировки упакованной воды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0865" office:name=""><text:span text:style-name="Definition">https://xn--80ajghhoc2aj1c8b.xn--p1ai/lectures/vebinary/?ELEMENT_ID=230865</text:span></text:a></text:p>
          </table:table-cell>
        </table:table-row>
        <table:table-row>
          <table:table-cell table:style-name="TableRowCell" office:value-type="string">
            <text:p text:style-name="Table_20_Contents">24 июня 2021 г.</text:p>
            <text:p text:style-name="Table_20_Contents">10:00-11:00</text:p>
          </table:table-cell>
          <table:table-cell table:style-name="TableRowCell" office:value-type="string">
            <text:p text:style-name="Table_20_Contents">Партнерский вебинар с 1Бит «Маркировка воды»</text:p>
            <text:p text:style-name="Table_20_Contents">Ссылка для подключения:</text:p>
            <text:p text:style-name="Table_20_Contents"><text:a xlink:type="simple" xlink:href="https://www.1cbit.ru/school/events/" office:name=""><text:span text:style-name="Definition">https://www.1cbit.ru/school/events/</text:span></text:a></text:p>
          </table:table-cell>
        </table:table-row>
        <table:table-row>
          <table:table-cell table:style-name="TableRowCell" office:value-type="string">
            <text:p text:style-name="Table_20_Contents">30 июн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Дримкас</text:p>
            <text:p text:style-name="Table_20_Contents">Ссылка для подключения:</text:p>
            <text:p text:style-name="Table_20_Contents"><text:a xlink:type="simple" xlink:href="https://events.webinar.ru/2492989/8685043/?utm_source=zrpt&amp;utm_medium=organic&amp;utm_campaign=webinar_30_06" office:name=""><text:span text:style-name="Definition">https://events.webinar.ru/2492989/8685043/?utm_source=zrpt&amp;utm_medium=organic&amp;utm_campaign=webinar_30_06</text:span></text:a></text:p>
          </table:table-cell>
        </table:table-row>
      </table:table>
      <text:h text:style-name="Heading_20_3" text:outline-level="3"><text:bookmark-start text:name="section-5"/><text:bookmark-end text:name="section-5"/></text:h>
      <text:h text:style-name="Heading_20_3" text:outline-level="3"><text:bookmark-start text:name="section-6"/><text:bookmark-end text:name="section-6"/></text:h>
      <text:h text:style-name="Heading_20_3" text:outline-level="3"><text:bookmark-start text:name="section-7"/><text:bookmark-end text:name="section-7"/></text:h>
      <text:h text:style-name="Heading_20_3" text:outline-level="3"><text:bookmark-start text:name="товарная-группа-молочная-продукция"/>ТОВАРНАЯ ГРУППА «МОЛОЧНАЯ ПРОДУКЦИЯ»<text:bookmark-end text:name="товарная-группа-молочная-продукция"/></text:h>
      <table:table table:name="Table4" table:style-name="Table4">
        <table:table-column table:style-name="Table4.A"/>
        <table:table-column table:style-name="Table4.B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Наименование мероприятия</text:span></text:p>
          </table:table-cell>
        </table:table-row>
        <table:table-row>
          <table:table-cell table:style-name="TableRowCell" office:value-type="string">
            <text:p text:style-name="Table_20_Contents">3 июня 2021 г.</text:p>
            <text:p text:style-name="Table_20_Contents">10:00-11:00</text:p>
          </table:table-cell>
          <table:table-cell table:style-name="TableRowCell" office:value-type="string">
            <text:p text:style-name="Table_20_Contents">Линия поддержки бизнеса «Товарная группа – молоко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1213" office:name=""><text:span text:style-name="Definition">https://xn--80ajghhoc2aj1c8b.xn--p1ai/lectures/vebinary/?ELEMENT_ID=231213</text:span></text:a></text:p>
          </table:table-cell>
        </table:table-row>
        <table:table-row>
          <table:table-cell table:style-name="TableRowCell" office:value-type="string">
            <text:p text:style-name="Table_20_Contents">3 июн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о Штрих-М «Маркировка молока и молочной продукции»</text:p>
            <text:p text:style-name="Table_20_Contents">Ссылка для подключения:</text:p>
            <text:p text:style-name="Table_20_Contents"><text:a xlink:type="simple" xlink:href="https://www.shtrih-m.ru/press_center/news/obuchenie/" office:name=""><text:span text:style-name="Definition">https://www.shtrih-m.ru/press_center/news/obuchenie/</text:span></text:a></text:p>
          </table:table-cell>
        </table:table-row>
        <table:table-row>
          <table:table-cell table:style-name="TableRowCell" office:value-type="string">
            <text:p text:style-name="Table_20_Contents">9 июн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Дримкас «Маркировка молочной продукции»</text:p>
            <text:p text:style-name="Table_20_Contents">Ссылка для подключения:</text:p>
            <text:p text:style-name="Table_20_Contents"><text:a xlink:type="simple" xlink:href="https://events.webinar.ru/2492989/8684781/?utm_source=zrpt&amp;utm_medium=organic&amp;utm_campaign=webinar_09_06" office:name=""><text:span text:style-name="Definition">https://events.webinar.ru/2492989/8684781/?utm_source=zrpt&amp;utm_medium=organic&amp;utm_campaign=webinar_09_06</text:span></text:a></text:p>
          </table:table-cell>
        </table:table-row>
        <table:table-row>
          <table:table-cell table:style-name="TableRowCell" office:value-type="string">
            <text:p text:style-name="Table_20_Contents">10 июня 2021 г.</text:p>
            <text:p text:style-name="Table_20_Contents">10:00-11:00</text:p>
          </table:table-cell>
          <table:table-cell table:style-name="TableRowCell" office:value-type="string">
            <text:p text:style-name="Table_20_Contents">Линия поддержки бизнеса «Товарная группа – молоко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1217" office:name=""><text:span text:style-name="Definition">https://xn--80ajghhoc2aj1c8b.xn--p1ai/lectures/vebinary/?ELEMENT_ID=231217</text:span></text:a></text:p>
          </table:table-cell>
        </table:table-row>
        <table:table-row>
          <table:table-cell table:style-name="TableRowCell" office:value-type="string">
            <text:p text:style-name="Table_20_Contents">17 июня 2021 г.</text:p>
            <text:p text:style-name="Table_20_Contents">10:00-11:00</text:p>
          </table:table-cell>
          <table:table-cell table:style-name="TableRowCell" office:value-type="string">
            <text:p text:style-name="Table_20_Contents">Линия поддержки бизнеса «Товарная группа – молоко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1221" office:name=""><text:span text:style-name="Definition">https://xn--80ajghhoc2aj1c8b.xn--p1ai/lectures/vebinary/?ELEMENT_ID=231221</text:span></text:a></text:p>
          </table:table-cell>
        </table:table-row>
        <table:table-row>
          <table:table-cell table:style-name="TableRowCell" office:value-type="string">
            <text:p text:style-name="Table_20_Contents">18 июня 2021 г.</text:p>
            <text:p text:style-name="Table_20_Contents">11:00-12:00</text:p>
          </table:table-cell>
          <table:table-cell table:style-name="TableRowCell" office:value-type="string">
            <text:p text:style-name="Table_20_Contents">Вебинар «Типографское нанесение: актуальный статус готовности типографий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0870" office:name=""><text:span text:style-name="Definition">https://xn--80ajghhoc2aj1c8b.xn--p1ai/lectures/vebinary/?ELEMENT_ID=230870</text:span></text:a></text:p>
          </table:table-cell>
        </table:table-row>
        <table:table-row>
          <table:table-cell table:style-name="TableRowCell" office:value-type="string">
            <text:p text:style-name="Table_20_Contents">22 июн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АТОЛ</text:p>
            <text:p text:style-name="Table_20_Contents">Ссылка для подключения:</text:p>
            <text:p text:style-name="Table_20_Contents"><text:a xlink:type="simple" xlink:href="https://www.atol.ru/company/sobytiya/vebinary/" office:name=""><text:span text:style-name="Definition">https://www.atol.ru/company/sobytiya/vebinary/</text:span></text:a></text:p>
          </table:table-cell>
        </table:table-row>
        <table:table-row>
          <table:table-cell table:style-name="TableRowCell" office:value-type="string">
            <text:p text:style-name="Table_20_Contents">24 июня 2021 г.</text:p>
            <text:p text:style-name="Table_20_Contents">10:00-11:00</text:p>
          </table:table-cell>
          <table:table-cell table:style-name="TableRowCell" office:value-type="string">
            <text:p text:style-name="Table_20_Contents">Линия поддержки бизнеса «Товарная группа – молоко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1225" office:name=""><text:span text:style-name="Definition">https://xn--80ajghhoc2aj1c8b.xn--p1ai/lectures/vebinary/?ELEMENT_ID=231225</text:span></text:a></text:p>
          </table:table-cell>
        </table:table-row>
      </table:table>
      <text:h text:style-name="Heading_20_3" text:outline-level="3"><text:bookmark-start text:name="section-8"/><text:bookmark-end text:name="section-8"/></text:h>
      <text:h text:style-name="Heading_20_3" text:outline-level="3"><text:bookmark-start text:name="товарная-группа-духи"/>ТОВАРНАЯ ГРУППА «ДУХИ»<text:bookmark-end text:name="товарная-группа-духи"/></text:h>
      <table:table table:name="Table5" table:style-name="Table5">
        <table:table-column table:style-name="Table5.A"/>
        <table:table-column table:style-name="Table5.B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Наименование мероприятия</text:span></text:p>
          </table:table-cell>
        </table:table-row>
        <table:table-row>
          <table:table-cell table:style-name="TableRowCell" office:value-type="string">
            <text:p text:style-name="Table_20_Contents">24 июня 2021 г.</text:p>
            <text:p text:style-name="Table_20_Contents">11:00-12:00</text:p>
          </table:table-cell>
          <table:table-cell table:style-name="TableRowCell" office:value-type="string">
            <text:p text:style-name="Table_20_Contents">Вебинар « Маркировка парфюмерной продукции. Особенности маркировки наборов и частичное выбытие продукции на кассе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1156" office:name=""><text:span text:style-name="Definition">https://xn--80ajghhoc2aj1c8b.xn--p1ai/lectures/vebinary/?ELEMENT_ID=231156</text:span></text:a></text:p>
          </table:table-cell>
        </table:table-row>
      </table:table>
      <text:h text:style-name="Heading_20_3" text:outline-level="3"><text:bookmark-start text:name="section-9"/><text:bookmark-end text:name="section-9"/></text:h>
      <text:h text:style-name="Heading_20_3" text:outline-level="3"><text:bookmark-start text:name="section-10"/><text:bookmark-end text:name="section-10"/></text:h>
      <text:h text:style-name="Heading_20_3" text:outline-level="3"><text:bookmark-start text:name="товарная-группа-лекарственные-препараты"/>ТОВАРНАЯ ГРУППА «ЛЕКАРСТВЕННЫЕ ПРЕПАРАТЫ»<text:bookmark-end text:name="товарная-группа-лекарственные-препараты"/></text:h>
      <table:table table:name="Table6" table:style-name="Table6">
        <table:table-column table:style-name="Table6.A"/>
        <table:table-column table:style-name="Table6.B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Наименование мероприятия</text:span></text:p>
          </table:table-cell>
        </table:table-row>
        <table:table-row>
          <table:table-cell table:style-name="TableRowCell" office:value-type="string">
            <text:p text:style-name="Table_20_Contents">24 июня 2021 г.</text:p>
            <text:p text:style-name="Table_20_Contents">12:00-13:00</text:p>
          </table:table-cell>
          <table:table-cell table:style-name="TableRowCell" office:value-type="string">
            <text:p text:style-name="Table_20_Contents">Вебинар « Изменения в процессе маркировки лекарственных препаратов с 01.07.2021 г.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1229" office:name=""><text:span text:style-name="Definition">https://xn--80ajghhoc2aj1c8b.xn--p1ai/lectures/vebinary/?ELEMENT_ID=231229</text:span></text:a></text:p>
          </table:table-cell>
        </table:table-row>
        <table:table-row>
          <table:table-cell table:style-name="TableRowCell" office:value-type="string">
            <text:p text:style-name="Table_20_Contents">28 июня 2021 г.</text:p>
            <text:p text:style-name="Table_20_Contents">11:00-12:00</text:p>
          </table:table-cell>
          <table:table-cell table:style-name="TableRowCell" office:value-type="string">
            <text:p text:style-name="Table_20_Contents">Вебинар «Процесс прослеживаемости цен на лекарственные препараты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1233" office:name=""><text:span text:style-name="Definition">https://xn--80ajghhoc2aj1c8b.xn--p1ai/lectures/vebinary/?ELEMENT_ID=231233</text:span></text:a></text:p>
          </table:table-cell>
        </table:table-row>
      </table:table>
      <text:h text:style-name="Heading_20_3" text:outline-level="3"><text:bookmark-start text:name="section-11"/><text:bookmark-end text:name="section-11"/></text:h>
      <text:h text:style-name="Heading_20_3" text:outline-level="3"><text:bookmark-start text:name="section-12"/><text:bookmark-end text:name="section-12"/></text:h>
      <text:h text:style-name="Heading_20_3" text:outline-level="3"><text:bookmark-start text:name="section-13"/><text:bookmark-end text:name="section-13"/></text:h>
      <text:h text:style-name="Heading_20_3" text:outline-level="3"><text:bookmark-start text:name="section-14"/><text:bookmark-end text:name="section-14"/></text:h>
      <text:h text:style-name="Heading_20_3" text:outline-level="3"><text:bookmark-start text:name="section-15"/><text:bookmark-end text:name="section-15"/></text:h>
      <text:h text:style-name="Heading_20_3" text:outline-level="3"><text:bookmark-start text:name="section-16"/><text:bookmark-end text:name="section-16"/></text:h>
      <text:h text:style-name="Heading_20_3" text:outline-level="3"><text:bookmark-start text:name="section-17"/><text:bookmark-end text:name="section-17"/></text:h>
      <text:h text:style-name="Heading_20_3" text:outline-level="3"><text:bookmark-start text:name="товарная-группа-пиво"/>ТОВАРНАЯ ГРУППА «ПИВО»<text:bookmark-end text:name="товарная-группа-пиво"/></text:h>
      <table:table table:name="Table7" table:style-name="Table7">
        <table:table-column table:style-name="Table7.A"/>
        <table:table-column table:style-name="Table7.B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Наименование мероприятия</text:span></text:p>
          </table:table-cell>
        </table:table-row>
        <table:table-row>
          <table:table-cell table:style-name="TableRowCell" office:value-type="string">
            <text:p text:style-name="Table_20_Contents">15 июн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Клеверенс, GOdex и Арни-Групп «Маркировка на производстве. Маркируем пиво, молоко и воду правильно»</text:p>
            <text:p text:style-name="Table_20_Contents">Ссылка для подключения:</text:p>
            <text:p text:style-name="Table_20_Contents"><text:a xlink:type="simple" xlink:href="https://www.cleverence.ru/events/" office:name=""><text:span text:style-name="Definition">https://www.cleverence.ru/events/</text:span></text:a></text:p>
          </table:table-cell>
        </table:table-row>
        <table:table-row>
          <table:table-cell table:style-name="TableRowCell" office:value-type="string">
            <text:p text:style-name="Table_20_Contents">17 июн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iiko</text:p>
            <text:p text:style-name="Table_20_Contents">Ссылка для подключения:</text:p>
            <text:p text:style-name="Table_20_Contents"><text:a xlink:type="simple" xlink:href="https://iiko.ru/about/news" office:name=""><text:span text:style-name="Definition">https://iiko.ru/about/news</text:span></text:a></text:p>
          </table:table-cell>
        </table:table-row>
      </table:table>
      <text:h text:style-name="Heading_20_3" text:outline-level="3"><text:bookmark-start text:name="section-18"/><text:bookmark-end text:name="section-18"/></text:h>
      <text:h text:style-name="Heading_20_3" text:outline-level="3"><text:bookmark-start text:name="товарная-группа-табачная-продукция"/>ТОВАРНАЯ ГРУППА «ТАБАЧНАЯ ПРОДУКЦИЯ»<text:bookmark-end text:name="товарная-группа-табачная-продукция"/></text:h>
      <table:table table:name="Table8" table:style-name="Table8">
        <table:table-column table:style-name="Table8.A"/>
        <table:table-column table:style-name="Table8.B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Наименование мероприятия</text:span></text:p>
          </table:table-cell>
        </table:table-row>
        <table:table-row>
          <table:table-cell table:style-name="TableRowCell" office:value-type="string">
            <text:p text:style-name="Table_20_Contents">2 июн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о Сканпорт «Маркировка альтернативной табачной продукции с помощью ТСД. Производство и остатки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0874" office:name=""><text:span text:style-name="Definition">https://xn--80ajghhoc2aj1c8b.xn--p1ai/lectures/vebinary/?ELEMENT_ID=230874</text:span></text:a></text:p>
          </table:table-cell>
        </table:table-row>
        <table:table-row>
          <table:table-cell table:style-name="TableRowCell" office:value-type="string">
            <text:p text:style-name="Table_20_Contents">15 июн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АТОЛ «Маркировка табака и альтернативной табачной продукции»</text:p>
            <text:p text:style-name="Table_20_Contents">Ссылка для подключения:</text:p>
            <text:p text:style-name="Table_20_Contents"><text:a xlink:type="simple" xlink:href="https://www.atol.ru/company/sobytiya/vebinary/" office:name=""><text:span text:style-name="Definition">https://www.atol.ru/company/sobytiya/vebinary/</text:span></text:a></text:p>
          </table:table-cell>
        </table:table-row>
      </table:table>
      <text:h text:style-name="Heading_20_3" text:outline-level="3"><text:bookmark-start text:name="section-19"/><text:bookmark-end text:name="section-19"/></text:h>
      <text:h text:style-name="Heading_20_3" text:outline-level="3"><text:bookmark-start text:name="товарная-группа-биологически-активные-добавки"/>ТОВАРНАЯ ГРУППА «БИОЛОГИЧЕСКИ АКТИВНЫЕ ДОБАВКИ»<text:bookmark-end text:name="товарная-группа-биологически-активные-добавки"/></text:h>
      <table:table table:name="Table9" table:style-name="Table9">
        <table:table-column table:style-name="Table9.A"/>
        <table:table-column table:style-name="Table9.B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Наименование мероприятия</text:span></text:p>
          </table:table-cell>
        </table:table-row>
        <table:table-row>
          <table:table-cell table:style-name="TableRowCell" office:value-type="string">
            <text:p text:style-name="Table_20_Contents">22 июня 2021 г.</text:p>
            <text:p text:style-name="Table_20_Contents">11:00-12:00</text:p>
          </table:table-cell>
          <table:table-cell table:style-name="TableRowCell" office:value-type="string">
            <text:p text:style-name="Table_20_Contents">Вебинар «Обратное акцептование товаров и мультитоварные накладные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31237" office:name=""><text:span text:style-name="Definition">https://xn--80ajghhoc2aj1c8b.xn--p1ai/lectures/vebinary/?ELEMENT_ID=231237</text:span></text:a></text:p>
          </table:table-cell>
        </table:table-row>
      </table:table>
      <text:h text:style-name="Heading_20_3" text:outline-level="3"><text:bookmark-start text:name="section-20"/><text:bookmark-end text:name="section-20"/></text:h>
      <text:h text:style-name="Heading_20_3" text:outline-level="3"><text:bookmark-start text:name="section-21"/><text:bookmark-end text:name="section-21"/></text:h>
      <text:h text:style-name="Heading_20_3" text:outline-level="3"><text:bookmark-start text:name="section-22"/><text:bookmark-end text:name="section-22"/></text:h>
      <text:h text:style-name="Heading_20_3" text:outline-level="3"><text:bookmark-start text:name="section-23"/><text:bookmark-end text:name="section-23"/></text:h>
      <text:h text:style-name="Heading_20_3" text:outline-level="3"><text:bookmark-start text:name="общие-мероприятия"/>ОБЩИЕ МЕРОПРИЯТИЯ<text:bookmark-end text:name="общие-мероприятия"/></text:h>
      <text:h text:style-name="Heading_20_3" text:outline-level="3"><text:bookmark-start text:name="дата-3"/>Дата<text:bookmark-end text:name="дата-3"/></text:h>
      <text:h text:style-name="Heading_20_3" text:outline-level="3"><text:bookmark-start text:name="section-24"/><text:bookmark-end text:name="section-24"/></text:h>
      <table:table table:name="Table10" table:style-name="Table10">
        <table:table-column table:style-name="Table10.A"/>
        <table:table-row>
          <table:table-cell table:style-name="TableRowCell" office:value-type="string">
    </table:table-cell>
        </table:table-row>
      </table:table>
      <text:h text:style-name="Heading_20_3" text:outline-level="3"><text:bookmark-start text:name="наименование-мероприятия-3"/>Наименование мероприятия<text:bookmark-end text:name="наименование-мероприятия-3"/></text:h>
      <text:h text:style-name="Heading_20_3" text:outline-level="3"><text:bookmark-start text:name="section-25"/><text:bookmark-end text:name="section-25"/></text:h>
      <table:table table:name="Table11" table:style-name="Table11">
        <table:table-column table:style-name="Table11.A"/>
        <table:table-column table:style-name="Table11.B"/>
        <table:table-row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4 июня 2021 г.</text:p>
            <text:p text:style-name="Table_20_Contents">14:00-17:00</text:p>
          </table:table-cell>
          <table:table-cell table:style-name="TableRowCell" office:value-type="string">
            <text:p text:style-name="Table_20_Contents">Круглый стол «ЕАЭС 2021 – работа без границ»</text:p>
            <text:p text:style-name="Table_20_Contents">Очное мероприятие</text:p>
          </table:table-cell>
        </table:table-row>
        <table:table-row>
          <table:table-cell table:style-name="TableRowCell" office:value-type="string">
            <text:p text:style-name="Table_20_Contents">9 июня 2021 г.</text:p>
            <text:p text:style-name="Table_20_Contents">11:00-12:00</text:p>
          </table:table-cell>
          <table:table-cell table:style-name="TableRowCell" office:value-type="string">
            <text:p text:style-name="Table_20_Contents">Круглый стол в Торгово-промышленной палате российской Федерации с участием ООО «Оператор-ЦРПТ»</text:p>
            <text:p text:style-name="Table_20_Contents">Очное мероприятие</text:p>
          </table:table-cell>
        </table:table-row>
        <table:table-row>
          <table:table-cell table:style-name="TableRowCell" office:value-type="string">
            <text:p text:style-name="Table_20_Contents">16 июн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Дримкас «Особенности работы с ЭДО»</text:p>
            <text:p text:style-name="Table_20_Contents">Ссылка для подключения:</text:p>
            <text:p text:style-name="Table_20_Contents"><text:a xlink:type="simple" xlink:href="https://events.webinar.ru/2492989/8684827/?utm_source=zrpt&amp;utm_medium=organic&amp;utm_campaign=webinar_16_06" office:name=""><text:span text:style-name="Definition">https://events.webinar.ru/2492989/8684827/?utm_source=zrpt&amp;utm_medium=organic&amp;utm_campaign=webinar_16_06</text:span></text:a></text:p>
          </table:table-cell>
        </table:table-row>
        <table:table-row>
          <table:table-cell table:style-name="TableRowCell" office:value-type="string">
            <text:p text:style-name="Table_20_Contents">16 июня 2021 г.</text:p>
            <text:p text:style-name="Table_20_Contents">16:00-18:00</text:p>
          </table:table-cell>
          <table:table-cell table:style-name="TableRowCell" office:value-type="string">
            <text:p text:style-name="Table_20_Contents">Форум «RosUpack-2021»</text:p>
            <text:p text:style-name="Table_20_Contents">Очное мероприятие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bogorodskoe.mos.ru/trade-and-services/inform/detail/10049415.html" office:name=""><text:span text:style-name="Definition">http://bogorodskoe.mos.ru/trade-and-services/inform/detail/1004941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53:01Z</meta:creation-date>
    <dc:date>2023-08-22T21:53:01Z</dc:date>
  </office:meta>
</office:document-meta>
</file>