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роспотребнадзор-по-вао-проводит-в-дистанционном-формате-день-открытых-дверей-для-предпринимателей"/>9 сентября Роспотребнадзор по ВАО проводит в дистанционном формате "День открытых дверей для предпринимателей"<text:bookmark-end text:name="сентября-роспотребнадзор-по-вао-проводит-в-дистанционном-формате-день-открытых-дверей-для-предпринимателей"/></text:h>
      <text:p text:style-name="First_20_paragraph">03.09.2021</text:p>
      <text:p text:style-name="Text_20_body"><text:span text:style-name="T1">9 сентября 2021 года с 12-00 до 16-00</text:span> часов Территориальный отдел Управления Роспотребнадзора по городу Москве в Восточном административном округе города Москвы</text:p>
      <text:p text:style-name="Text_20_body">проводит в дистанционном формате "День открытых дверей для предпринимателей".</text:p>
      <text:p text:style-name="Text_20_body"><text:line-break/></text:p>
      <text:p text:style-name="Text_20_body">Для юридических лиц и индивидуальных предпринимателей будет организовано дистанционное консультирование.</text:p>
      <text:p text:style-name="Text_20_body"><text:line-break/></text:p>
      <text:p text:style-name="Text_20_body">Адрес территориального отдела Управления Роспотребнадзора по г. Москве в ВАО: ул. 2-я Владимирская, д. 46, корп. 2; е-mail: <text:a xlink:type="simple" xlink:href="mailto:vao@77.rospotrebnadzor.ru" office:name=""><text:span text:style-name="Definition">vao@77.rospotrebnadzor.ru</text:span></text:a>; тел: 8 (495) 368-20-05</text:p>
      <text:p text:style-name="Text_20_body"><text:line-break/></text:p>
      <text:p text:style-name="Text_20_body">Адрес страницы: <text:a xlink:type="simple" xlink:href="http://bogorodskoe.mos.ru/trade-and-services/inform/detail/10227147.html" office:name=""><text:span text:style-name="Definition">http://bogorodskoe.mos.ru/trade-and-services/inform/detail/1022714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46Z</meta:creation-date>
    <dc:date>2023-08-22T21:52:46Z</dc:date>
  </office:meta>
</office:document-meta>
</file>