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проведения-онлайн-вебинаров-с-налогоплательщиками-в-4-квартале-2021-года"/>График проведения онлайн-вебинаров с налогоплательщиками в 4 квартале 2021 года<text:bookmark-end text:name="график-проведения-онлайн-вебинаров-с-налогоплательщиками-в-4-квартале-2021-года"/></text:h>
      <text:p text:style-name="First_20_paragraph">07.10.2021</text:p>
      <text:p text:style-name="Text_20_body"><text:line-break/></text:p>
      <text:p text:style-name="Text_20_body">Адрес страницы: <text:a xlink:type="simple" xlink:href="http://bogorodskoe.mos.ru/trade-and-services/inform/detail/10307869.html" office:name=""><text:span text:style-name="Definition">http://bogorodskoe.mos.ru/trade-and-services/inform/detail/1030786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40Z</meta:creation-date>
    <dc:date>2023-08-22T21:52:40Z</dc:date>
  </office:meta>
</office:document-meta>
</file>