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я-для-подготовки-государственного-доклада-о-защите-прав-потребителей-за-2020-год"/>Информация для подготовки государственного доклада о защите прав потребителей за 2020 год<text:bookmark-end text:name="информация-для-подготовки-государственного-доклада-о-защите-прав-потребителей-за-2020-год"/></text:h>
      <text:p text:style-name="First_20_paragraph">13.12.2021</text:p>
      <text:p text:style-name="Text_20_body"><text:a xlink:type="simple" xlink:href="/Доклад%20по%20ЗПП%20за%202020%20г..pdf" office:name=""><text:span text:style-name="Definition">Доклад о защите прав потребителей за 2020 год</text:span></text:a></text:p>
      <text:p text:style-name="Text_20_body"><text:line-break/></text:p>
      <text:p text:style-name="Text_20_body">Адрес страницы: <text:a xlink:type="simple" xlink:href="http://bogorodskoe.mos.ru/trade-and-services/inform/detail/10467554.html" office:name=""><text:span text:style-name="Definition">http://bogorodskoe.mos.ru/trade-and-services/inform/detail/1046755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2:36Z</meta:creation-date>
    <dc:date>2023-08-22T21:52:36Z</dc:date>
  </office:meta>
</office:document-meta>
</file>