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-для-предпринимателей"/>День открытых дверей для предпринимателей<text:bookmark-end text:name="день-открытых-дверей-для-предпринимателей"/></text:h>
      <text:p text:style-name="First_20_paragraph">07.12.2022</text:p>
      <text:p text:style-name="Text_20_body">8 декабря 2022 года с 12 до 16 часов территориальный отдел Управления Роспотребнадзора ВАО проводит акцию "День открытых дверей" для предпринимателей в дистанционном формате.</text:p>
      <text:p text:style-name="Text_20_body">Обратившиеся предприниматели получат подробные индивидуальные консультации по телефонам.</text:p>
      <text:p text:style-name="Text_20_body">Адрес электронной почты территориального отдела: vao@77.rospotrebnadror.ru</text:p>
      <text:p text:style-name="Text_20_body">Контактные телефоны:</text:p>
      <text:p text:style-name="Text_20_body">«горячая линия» 8(495)368-20-80,</text:p>
      <text:p text:style-name="Text_20_body">секретарь 8(495)368-20-05,</text:p>
      <text:p text:style-name="Text_20_body">канцелярия 8(495)368-45-50,</text:p>
      <text:p text:style-name="Text_20_body">надзор за гигиеной детей и подростков 8(495)368-10-68,</text:p>
      <text:p text:style-name="Text_20_body">надзор за гигиеной питания населения 8(495)368-45-84,</text:p>
      <text:p text:style-name="Text_20_body">отдел защиты прав потребителей 8(495)368-44-72,</text:p>
      <text:p text:style-name="Text_20_body">надзор за лечебно-профилактическими учреждениями 8(495)368-70-21,</text:p>
      <text:p text:style-name="Text_20_body">надзор за гигиеной труда 8(495)368-45-46,</text:p>
      <text:p text:style-name="Text_20_body">надзор за коммунальной гигиеной 8(495)368-4-83,</text:p>
      <text:p text:style-name="Text_20_body">эпидемиологический надзор 8(495)368-45-82.</text:p>
      <text:p text:style-name="Text_20_body"><text:line-break/></text:p>
      <text:p text:style-name="Text_20_body">Адрес страницы: <text:a xlink:type="simple" xlink:href="http://bogorodskoe.mos.ru/trade-and-services/inform/detail/11274371.html" office:name=""><text:span text:style-name="Definition">http://bogorodskoe.mos.ru/trade-and-services/inform/detail/1127437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23Z</meta:creation-date>
    <dc:date>2023-08-22T21:52:23Z</dc:date>
  </office:meta>
</office:document-meta>
</file>