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-граждан-по-вопросам-качества-и-безопасности-детских-товаров-и-выбору-новогодних-подарков"/>Тематическое консультирование граждан по вопросам качества и безопасности детских товаров и выбору новогодних подарков<text:bookmark-end text:name="тематическое-консультирование-граждан-по-вопросам-качества-и-безопасности-детских-товаров-и-выбору-новогодних-подарков"/></text:h>
      <text:p text:style-name="First_20_paragraph">14.12.2022</text:p>
      <text:p text:style-name="Text_20_body">Управление Роспотребнадзора по г. Москве с 5 декабря по 16 декабря 2022 года проводит тематическое консультирование граждан по вопросам качества и безопасности детских товаров и выбору новогодних подарков.</text:p>
      <text:p text:style-name="Text_20_body">Консультирование по вопросам качества и безопасности детских товаров, выбору новогодних подарков проводится по следующим телефонам Управления: 8 (495)687-40-57;              8 (495)687-60-72.</text:p>
      <text:p text:style-name="Text_20_body">Кроме того, в случае приобретения продукции ненадлежащего качества, граждане могут обратиться с письменным заявлением в Управление Роспотребнадзора по г. Москве или задать вопросы специалистам по тематике «горячей линии» по следующим телефонам (понедельник- четверг: с 9:00 до 17:30, пятница с 9:00 до 16:30; обед с 13:00 до 13:45).:</text:p>
      <text:p text:style-name="Text_20_body">1. телефон «горячей линии» Управления: 8(495)539-36-96.</text:p>
      <text:p text:style-name="Text_20_body">2. телефон отдела консультационных услуг для потребителей ФБУЗ «Центр гигиены й эпидемиологии в городе Москве» 8(495) 687-39-61.</text:p>
      <text:p text:style-name="Text_20_body">Также информацию заявители могут получить в круглосуточном режиме по телефону Единого консультационного центра Роспотребнадзора 8 (800) 555-49-43 (звонок бесплатный).</text:p>
      <text:p text:style-name="Text_20_body">Прием письменных обращений граждан осуществляется по адресу: г. Москва, 129626, Графский пер., д. 4, корп. 2,3,4, а также по электронному адресу: <text:a xlink:type="simple" xlink:href="http://petition.rospotrebnadzor.ru" office:name=""><text:span text:style-name="Definition">http://petition.rospotrebnadzor.ru</text:span></text:a>.</text:p>
      <text:p text:style-name="Text_20_body"><text:line-break/></text:p>
      <text:p text:style-name="Text_20_body">Адрес страницы: <text:a xlink:type="simple" xlink:href="http://bogorodskoe.mos.ru/trade-and-services/inform/detail/11289866.html" office:name=""><text:span text:style-name="Definition">http://bogorodskoe.mos.ru/trade-and-services/inform/detail/1128986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20Z</meta:creation-date>
    <dc:date>2023-08-22T21:52:20Z</dc:date>
  </office:meta>
</office:document-meta>
</file>