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ая-приёмная-по-вопросам-нарушений-и-преступлений-в-сфере-экономической-деятельности-осуществляет-ведёт-приём-предпринимателей"/>Общественная приёмная по вопросам нарушений и преступлений в сфере экономической деятельности осуществляет ведёт приём предпринимателей<text:bookmark-end text:name="общественная-приёмная-по-вопросам-нарушений-и-преступлений-в-сфере-экономической-деятельности-осуществляет-ведёт-приём-предпринимателей"/></text:h>
      <text:p text:style-name="First_20_paragraph">23.01.2023</text:p>
      <text:p text:style-name="Text_20_body">В 2020 году приказом Уполномоченного по защите прав предпринимателей по г. Москве сформирована Общественная приемная по вопросам нарушений и преступлений в сфере экономической деятельности.</text:p>
      <text:p text:style-name="Text_20_body"><text:line-break/></text:p>
      <text:p text:style-name="Text_20_body">Подразделение проводит первичную правовую экспертизу жалоб и обращений предпринимателей, а также консультации субъектов предпринимательской деятельности по вопросам защиты их прав и законных интересов.</text:p>
      <text:p text:style-name="Text_20_body"><text:line-break/></text:p>
      <text:p text:style-name="Text_20_body">Правом обратиться в общественную приемную с жалобой на любые нарушения своих прав и законных интересов обладают индивидуальные предприниматели и юридические лица, зарегистрированные в Москве, либо осуществляющие предпринимательскую деятельность на территории столицы.</text:p>
      <text:p text:style-name="Text_20_body"><text:line-break/></text:p>
      <text:p text:style-name="Text_20_body">Более подробная информация на сайте: <text:a xlink:type="simple" xlink:href="https://matyuninspartners.ru/mosombudsman" office:name=""><text:span text:style-name="Definition">https://matyuninspartners.ru/mosombudsman</text:span></text:a></text:p>
      <text:p text:style-name="Text_20_body"><text:line-break/></text:p>
      <text:p text:style-name="Text_20_body">Адрес страницы: <text:a xlink:type="simple" xlink:href="http://bogorodskoe.mos.ru/trade-and-services/inform/detail/11360472.html" office:name=""><text:span text:style-name="Definition">http://bogorodskoe.mos.ru/trade-and-services/inform/detail/1136047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18Z</meta:creation-date>
    <dc:date>2023-08-22T21:52:18Z</dc:date>
  </office:meta>
</office:document-meta>
</file>