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заработал-интернет-сервис-торговый-сбор-москва-на-платформе-мессенджера-telegram"/>В столице заработал интернет-сервис «Торговый сбор Москва» на платформе мессенджера Telegram<text:bookmark-end text:name="в-столице-заработал-интернет-сервис-торговый-сбор-москва-на-платформе-мессенджера-telegram"/></text:h>
      <text:p text:style-name="First_20_paragraph">01.02.2023</text:p>
      <text:p text:style-name="Text_20_body">В целях повышения информированности плательщиков торгового сбора, Департамент экономической политики и развития города Москвы запустил справочно-интерактивный сервис "Торговый сбор Москва" (<text:a xlink:type="simple" xlink:href="https://www.mos.ru/news/item/115192073/" office:name=""><text:span text:style-name="Definition">https://www.mos.ru/news/item/115192073/</text:span></text:a>), созданный на платформе мессенджера Telegram (<text:a xlink:type="simple" xlink:href="https://severny.mos.ru/presscenter/true/detail/t.me/TorgSbor_bot" office:name=""><text:span text:style-name="Definition">t.me/TorgSbor_bot</text:span></text:a>)</text:p>
      <text:p text:style-name="Text_20_body"><text:line-break/> </text:p>
      <text:p text:style-name="Text_20_body"><text:line-break/></text:p>
      <text:p text:style-name="Text_20_body">Адрес страницы: <text:a xlink:type="simple" xlink:href="http://bogorodskoe.mos.ru/trade-and-services/inform/detail/11381081.html" office:name=""><text:span text:style-name="Definition">http://bogorodskoe.mos.ru/trade-and-services/inform/detail/1138108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2:15Z</meta:creation-date>
    <dc:date>2023-08-22T21:52:15Z</dc:date>
  </office:meta>
</office:document-meta>
</file>